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</office:automatic-styles>
  <office:body>
    <office:text text:use-soft-page-breaks="true">
      <text:p text:style-name="P1">#ifndef HEADER1_H_INCLUDED</text:p>
      <text:p text:style-name="Normal">#define HEADER1_H_INCLUDED</text:p>
      <text:p text:style-name="Normal"/>
      <text:p text:style-name="Normal"/>
      <text:p text:style-name="Normal"/>
      <text:p text:style-name="Normal">#endif // HEADER1_H_INCLUDED</text:p>
      <text:p text:style-name="Normal"/>
      <text:p text:style-name="Normal">/************************************************************************************</text:p>
      <text:p text:style-name="Normal"><text:s/>* @author William McDonnell <text:s text:c="55"/>*</text:p>
      <text:p text:style-name="Normal"><text:s/>* <text:s text:c="81"/>*</text:p>
      <text:p text:style-name="Normal"><text:s/>* This is a Farm Animal record keeping and accounts processing <text:s text:c="20"/>*</text:p>
      <text:p text:style-name="Normal"><text:s/>* software package. The primary purpose of the Software is to provide <text:s text:c="13"/>*</text:p>
      <text:p text:style-name="Normal"><text:s/>* a practical recording, storing and financial accounting application <text:s text:c="13"/>*</text:p>
      <text:p text:style-name="Normal"><text:s/>* for individual farm animals and the collective farm herd. <text:s text:c="23"/>*</text:p>
      <text:p text:style-name="Normal"><text:s/>* A secondary purpose of the software, is to gain practical experience <text:s text:c="12"/>*</text:p>
      <text:p text:style-name="Normal"><text:s/>* in producing a software package in C++ which has been debugged&amp;tested <text:s text:c="11"/>*</text:p>
      <text:p text:style-name="Normal"><text:s/>* successfully, which is ready to use 'in the field' as it were. Not only <text:s text:c="9"/>*</text:p>
      <text:p text:style-name="Normal"><text:s/>* is the software ready to be launched for use in an agricultural animal <text:s text:c="10"/>*</text:p>
      <text:p text:style-name="Normal"><text:s/>* farming system it also serves the purpose of maintaining My C++ programming <text:s text:c="5"/>*</text:p>
      <text:p text:style-name="Normal"><text:s/>* skillset as well as improving proficieny with the language. It is <text:s text:c="15"/>*</text:p>
      <text:p text:style-name="Normal"><text:s/>* appropriate that the software has been designed, developed and implemented <text:s text:c="6"/>*</text:p>
      <text:p text:style-name="Normal"><text:s/>* for a real-life Farm animal recording and financial accounting system with <text:s text:c="6"/>*</text:p>
      <text:p text:style-name="Normal"><text:s/>* specific requirements. For the requirements and design of the project, please <text:s text:c="3"/>*</text:p>
      <text:p text:style-name="Normal"><text:s/>* refer to the software development link accessible from the site www.engiome.com. * <text:s text:c="4"/>.</text:p>
      <text:p text:style-name="Normal"><text:s/>* <text:s text:c="81"/>*</text:p>
      <text:p text:style-name="Normal"><text:s/>***********************************************************************************/</text:p>
      <text:p text:style-name="Normal"/>
      <text:p text:style-name="Normal"/>
      <text:p text:style-name="Normal"/>
      <text:p text:style-name="Normal"/>
      <text:p text:style-name="Normal">using namespace std;</text:p>
      <text:p text:style-name="Normal">class FarmAnimal <text:s text:c="8"/>// To support instantiation of unique object for each farm animal.</text:p>
      <text:p text:style-name="Normal">{</text:p>
      <text:p text:style-name="Normal"/>
      <text:p text:style-name="Normal">private:</text:p>
      <text:p text:style-name="Normal"/>
      <text:p text:style-name="Normal"><text:s text:c="4"/>string Animalid; <text:s text:c="4"/>// Also used to prevent duplicate entries in container.</text:p>
      <text:p text:style-name="Normal"><text:s text:c="4"/>int InWeight;</text:p>
      <text:p text:style-name="Normal"><text:s text:c="4"/>int OutWeight;</text:p>
      <text:p text:style-name="Normal"><text:s text:c="4"/>int Cost;</text:p>
      <text:p text:style-name="Normal"><text:s text:c="4"/>int AvCostProcess;</text:p>
      <text:p text:style-name="Normal"/>
      <text:p text:style-name="Normal"/>
      <text:p text:style-name="Normal"><text:s text:c="4"/>string Sex;</text:p>
      <text:p text:style-name="Normal"><text:s text:c="4"/>string Breed;</text:p>
      <text:p text:style-name="Normal"><text:s text:c="4"/>string <text:s/>SupplierName;</text:p>
      <text:p text:style-name="Normal"><text:s text:c="4"/>string <text:s/>BoughtDate;</text:p>
      <text:p text:style-name="Normal"/>
      <text:p text:style-name="Normal"><text:s text:c="4"/>float RetailPricePerkg;</text:p>
      <text:p text:style-name="Normal"><text:s text:c="4"/>float GrossSaleprice;</text:p>
      <text:p text:style-name="Normal"><text:s text:c="4"/>string <text:s/>SellDate;</text:p>
      <text:p text:style-name="Normal"><text:s text:c="4"/>int SoldFlag; <text:s text:c="8"/>// So it can easily be determined whether sales data is present or not.</text:p>
      <text:p text:style-name="Normal"/>
      <text:p text:style-name="Normal">public:</text:p>
      <text:p text:style-name="Normal"><text:s text:c="4"/>void setAnimalid(bool setby=false,string id="0"); <text:s text:c="12"/>// To ensure members are initialized and there are also</text:p>
      <text:p text:style-name="Normal"><text:s text:c="4"/>void setInWeight(bool setby=false,int theInWeight=0); <text:s text:c="8"/>// times when it's useful to fill members with valid but</text:p>
      <text:p text:style-name="Normal"><text:s text:c="4"/>void setOutWeight(bool setby=false,int theOutWeight=0); <text:s text:c="6"/>// generic data when deleting a member or for testing purposes</text:p>
      <text:soft-page-break/>
      <text:p text:style-name="Normal"><text:s text:c="4"/>void setCost(bool setby=false,int cost=0); <text:s text:c="19"/>// and then alternating to requesting specific data.</text:p>
      <text:p text:style-name="Normal"><text:s text:c="4"/>void setAvCostProcess(bool setby=false,int theAvCostProcess=0);</text:p>
      <text:p text:style-name="Normal"><text:s text:c="4"/>void setSex(bool setby=false,string theSex="unfilled");</text:p>
      <text:p text:style-name="Normal"><text:s text:c="4"/>int setBreed( bool setby=false,string theBreed="unfilled");</text:p>
      <text:p text:style-name="Normal"><text:s text:c="4"/>int setSupplierName(bool setby=false,string suppname="unfilled");</text:p>
      <text:p text:style-name="Normal"><text:s text:c="4"/>void setBoughtDate(bool setby=false,string BDate="unfilled");</text:p>
      <text:p text:style-name="Normal"><text:s text:c="4"/>void setRetailPricePerkg(bool setby=false,float theRetailPriceperkg=0);</text:p>
      <text:p text:style-name="Normal"><text:s text:c="4"/>void setGrossSaleprice(bool setby=false,float GrossSaleprice=0);</text:p>
      <text:p text:style-name="Normal"><text:s text:c="4"/>void setSellDate(bool setby=false,string SDate="unfilled");</text:p>
      <text:p text:style-name="Normal"><text:s text:c="4"/>void setSoldFlag(int thesoldflag=0);</text:p>
      <text:p text:style-name="Normal"/>
      <text:p text:style-name="Normal"><text:s text:c="4"/>string getAnimalid();</text:p>
      <text:p text:style-name="Normal"><text:s text:c="4"/>int getInWeight();</text:p>
      <text:p text:style-name="Normal"><text:s text:c="4"/>int getOutWeight();</text:p>
      <text:p text:style-name="Normal"><text:s text:c="4"/>int getCost();</text:p>
      <text:p text:style-name="Normal"><text:s text:c="4"/>int getAvCostProcess();</text:p>
      <text:p text:style-name="Normal"><text:s text:c="4"/>string getSex();</text:p>
      <text:p text:style-name="Normal"><text:s text:c="4"/>string getBreed();</text:p>
      <text:p text:style-name="Normal"><text:s text:c="4"/>string getSupplierName();</text:p>
      <text:p text:style-name="Normal"><text:s text:c="4"/>string getBoughtDate();</text:p>
      <text:p text:style-name="Normal"/>
      <text:p text:style-name="Normal"><text:s text:c="4"/>float getRetailPricePerkg();</text:p>
      <text:p text:style-name="Normal"><text:s text:c="4"/>float getGrossSaleprice();</text:p>
      <text:p text:style-name="Normal"><text:s text:c="4"/>string getSellDate();</text:p>
      <text:p text:style-name="Normal"><text:s text:c="4"/>int getSoldFlag();</text:p>
      <text:p text:style-name="Normal"/>
      <text:p text:style-name="Normal"><text:s text:c="4"/>FarmAnimal&amp; operator=(FarmAnimal&amp; RHS); <text:s text:c="3"/>// Overloading operators for posterity.</text:p>
      <text:p text:style-name="Normal"><text:s text:c="4"/>bool operator==(FarmAnimal&amp; RHS); <text:s text:c="9"/>// Other programs maybe written utilizing this class</text:p>
      <text:p text:style-name="Normal"><text:s text:c="47"/>// where it would be important to have use of these</text:p>
      <text:p text:style-name="Normal"><text:s text:c="47"/>// overloaded operators.</text:p>
      <text:p text:style-name="Normal"/>
      <text:p text:style-name="Normal"><text:s text:c="4"/>bool CheckIfYearIsValid(string Year); <text:s text:c="5"/>// These functions will ensure integrity and correct format of data</text:p>
      <text:p text:style-name="Normal"><text:s text:c="4"/>bool CheckIfStringIsValid(string name); <text:s text:c="3"/>// before committing it to the data structure.</text:p>
      <text:p text:style-name="Normal"><text:s text:c="4"/>bool CheckIfDateIsValid(string Date);</text:p>
      <text:p text:style-name="Normal"><text:s text:c="4"/>bool CheckIfAnimalIdIsValid(string AnimalId);</text:p>
      <text:p text:style-name="Normal"><text:s text:c="5"/>FarmAnimal();</text:p>
      <text:p text:style-name="Normal"><text:s text:c="4"/>~FarmAnimal();</text:p>
      <text:p text:style-name="Normal"/>
      <text:p text:style-name="Normal">};</text:p>
      <text:p text:style-name="Normal"/>
      <text:p text:style-name="Normal">class Counter <text:s text:c="10"/>// Creating a dedicated class object for the counter(variable which</text:p>
      <text:p text:style-name="Normal">{ <text:s text:c="22"/>// keeps track of inputted members as opposed to size which we will</text:p>
      <text:p text:style-name="Normal"><text:s text:c="24"/>// later see is used to initialize). Creating a dedicated class for</text:p>
      <text:p text:style-name="Normal">private: <text:s text:c="15"/>// count will provide an extra layer of access protection for this variable.</text:p>
      <text:p text:style-name="Normal"><text:s text:c="4"/>int *Count;</text:p>
      <text:p text:style-name="Normal"/>
      <text:p text:style-name="Normal"/>
      <text:p text:style-name="Normal">public:</text:p>
      <text:p text:style-name="Normal"><text:s text:c="4"/>Counter();</text:p>
      <text:p text:style-name="Normal"><text:s text:c="4"/>~Counter();</text:p>
      <text:p text:style-name="Normal"><text:s text:c="4"/>Counter(Counter&amp; RHS); <text:s text:c="11"/>// Copy constructor should always be included where member data</text:p>
      <text:p text:style-name="Normal"><text:s text:c="38"/>// is later being defined on the free store.</text:p>
      <text:p text:style-name="Normal"/>
      <text:p text:style-name="Normal"><text:s text:c="4"/>void SetCounter(int sCount);</text:p>
      <text:p text:style-name="Normal"><text:s text:c="4"/>int <text:s/>GetCounter(void);</text:p>
      <text:p text:style-name="Normal"/>
      <text:p text:style-name="Normal"><text:s text:c="4"/>Counter&amp; operator++(); <text:s text:c="12"/>// Overload these operators for ease of use of Counter object.</text:p>
      <text:p text:style-name="Normal"><text:s text:c="4"/>Counter operator++(int theflag);</text:p>
      <text:p text:style-name="Normal"><text:s text:c="4"/>Counter&amp; operator--();</text:p>
      <text:p text:style-name="Normal"/>
      <text:soft-page-break/>
      <text:p text:style-name="Normal">};</text:p>
      <text:p text:style-name="Normal"/>
      <text:p text:style-name="Normal"/>
      <text:p text:style-name="Normal">class AnimalContainer</text:p>
      <text:p text:style-name="Normal">{</text:p>
      <text:p text:style-name="Normal"/>
      <text:p text:style-name="Normal">public:</text:p>
      <text:p text:style-name="Normal"/>
      <text:p text:style-name="Normal"><text:s text:c="4"/>AnimalContainer(int theSize); <text:s text:c="9"/>// facilitates user to set size of container in constructor.</text:p>
      <text:p text:style-name="Normal"/>
      <text:p text:style-name="Normal"><text:s text:c="4"/>AnimalContainer(AnimalContainer&amp; RHS); // We may want to create a copy of the container before user makes</text:p>
      <text:p text:style-name="Normal"><text:s text:c="43"/>// any changes to it. The option would be there to use it like an</text:p>
      <text:p text:style-name="Normal"><text:s text:c="43"/>// undo button and could provide an important layer of insurance</text:p>
      <text:p text:style-name="Normal"><text:s text:c="43"/>// for the user.</text:p>
      <text:p text:style-name="Normal"/>
      <text:p text:style-name="Normal"><text:s text:c="4"/>virtual ~AnimalContainer(); <text:s text:c="11"/>// Destructor in base class should always be declared virtual.</text:p>
      <text:p text:style-name="Normal"/>
      <text:p text:style-name="Normal"/>
      <text:p text:style-name="Normal"/>
      <text:p text:style-name="Normal"><text:s text:c="4"/>void Fillcontainer(Counter&amp; CountFilled); <text:s text:c="3"/>// This function has been very usefull for testing purposes</text:p>
      <text:p text:style-name="Normal"/>
      <text:p text:style-name="Normal"><text:s text:c="4"/>int VerifyCount(Counter&amp; CountFilled); <text:s text:c="6"/>// Explicit check to ensure counter value is equal to number</text:p>
      <text:p text:style-name="Normal"><text:s text:c="49"/>// of inputted members.</text:p>
      <text:p text:style-name="Normal"/>
      <text:p text:style-name="Normal"><text:s text:c="4"/>bool IfMaxReached(Counter&amp; CountFilled); <text:s text:c="4"/>// User should be informed if they are close to or at full capacity.</text:p>
      <text:p text:style-name="Normal"><text:s text:c="4"/>void DisplayMember(int Offset);</text:p>
      <text:p text:style-name="Normal"/>
      <text:p text:style-name="Normal"><text:s text:c="4"/>int search(FarmAnimal *temps,Counter&amp; CountFilled); <text:s text:c="17"/>// Search should be overloaded to find and display a</text:p>
      <text:soft-page-break/>
      <text:p text:style-name="Normal"><text:s text:c="4"/>int search(FarmAnimal *temps,bool *ifpresent,Counter&amp; CountFilled); <text:s/>// member but also to check for presence without</text:p>
      <text:p text:style-name="Normal"><text:s text:c="4"/>int CreateNewMember(FarmAnimal *tempc,Counter&amp; CountFilled); <text:s text:c="8"/>// displaying as a safeguarding mechanism to help</text:p>
      <text:p text:style-name="Normal"><text:s text:c="4"/>int DeleteMember(FarmAnimal *tempc,Counter&amp; Countfilled); <text:s text:c="11"/>// in preventing duplicate entries. Can be called</text:p>
      <text:p text:style-name="Normal"><text:s text:c="73"/>// from create.</text:p>
      <text:p text:style-name="Normal"/>
      <text:p text:style-name="Normal"><text:s text:c="4"/>int Amend(FarmAnimal* tempc,Counter&amp; CountFilled);</text:p>
      <text:p text:style-name="Normal"><text:s text:c="4"/>void InsertNewMember(FarmAnimal *temps,Counter&amp; CountFilled);</text:p>
      <text:p text:style-name="Normal"><text:s text:c="4"/>int DisplayContainerMembers(Counter&amp; CountFilled);</text:p>
      <text:p text:style-name="Normal"/>
      <text:p text:style-name="Normal"/>
      <text:p text:style-name="Normal"><text:s text:c="4"/>FarmAnimal&amp; operator[](int offset)</text:p>
      <text:p text:style-name="Normal"><text:s text:c="4"/>{</text:p>
      <text:p text:style-name="Normal"><text:s text:c="8"/>return container[offset]; <text:s text:c="9"/>// Declare a function inline where appropriate.</text:p>
      <text:p text:style-name="Normal"><text:s text:c="4"/>}</text:p>
      <text:p text:style-name="Normal"><text:s text:c="4"/>AnimalContainer&amp; operator=(AnimalContainer&amp; RHS);</text:p>
      <text:p text:style-name="Normal"/>
      <text:p text:style-name="Normal"/>
      <text:p text:style-name="Normal">protected:</text:p>
      <text:p text:style-name="Normal"/>
      <text:p text:style-name="Normal"><text:s text:c="4"/>FarmAnimal *container; <text:s text:c="6"/>// Intended to use as pointer to array of objects on the freestore</text:p>
      <text:p text:style-name="Normal"><text:s text:c="4"/>int Size; <text:s text:c="19"/>// representing a database of records. User selects the size so</text:p>
      <text:p text:style-name="Normal"><text:s text:c="33"/>// strucure can grow or shrink as required. This represents the DMA.</text:p>
      <text:p text:style-name="Normal">};</text:p>
      <text:p text:style-name="Normal"/>
      <text:p text:style-name="Normal"/>
      <text:p text:style-name="Normal">class Fileprocesses: public AnimalContainer <text:s text:c="2"/>// Seperate class for file support inherited from container class</text:p>
      <text:p text:style-name="Normal">{ <text:s text:c="44"/>// so as to have access to container structure.</text:p>
      <text:p text:style-name="Normal"/>
      <text:p text:style-name="Normal"/>
      <text:p text:style-name="Normal"/>
      <text:p text:style-name="Normal"/>
      <text:p text:style-name="Normal">public:</text:p>
      <text:p text:style-name="Normal"><text:s text:c="4"/>Fileprocesses(int Size); <text:s text:c="16"/>// Size of container must percolate upwards to base class.</text:p>
      <text:p text:style-name="Normal"><text:s text:c="4"/>~Fileprocesses();</text:p>
      <text:p text:style-name="Normal"/>
      <text:p text:style-name="Normal"><text:s text:c="4"/>int LoadFromFile(Counter&amp; CountFilled); <text:s/>// All information added to structure must be saved for later access</text:p>
      <text:p text:style-name="Normal"><text:s text:c="4"/>int SaveToFile(Counter&amp; CountFilled); <text:s text:c="3"/>// via the load function.</text:p>
      <text:p text:style-name="Normal"/>
      <text:p text:style-name="Normal"><text:s text:c="4"/>int PrintAsReport(Counter&amp; CountFilled); // Making use of a second and seperate file so as structure</text:p>
      <text:p text:style-name="Normal">}; <text:s text:c="42"/>// Data can be printed as a presentable report.</text:p>
      <text:p text:style-name="Normal"/>
      <text:p text:style-name="Normal">class ProcessClass: public Fileprocesses</text:p>
      <text:p text:style-name="Normal">{</text:p>
      <text:p text:style-name="Normal"/>
      <text:p text:style-name="Normal">public:</text:p>
      <text:p text:style-name="Normal"><text:s text:c="4"/>ProcessClass(int Size); <text:s text:c="17"/>// Struccture size selected by user percolates upwards to container class.</text:p>
      <text:p text:style-name="Normal"><text:s text:c="4"/>~ProcessClass();</text:p>
      <text:p text:style-name="Normal"/>
      <text:p text:style-name="Normal"><text:s text:c="4"/>int TotalCostbySupplierName(Counter&amp; CountFilled); <text:s text:c="3"/>// We want varied set of options for accounting.</text:p>
      <text:p text:style-name="Normal"><text:s text:c="4"/>int TotalCostbyDateSold(Counter&amp; CountFilled);</text:p>
      <text:p text:style-name="Normal"><text:s text:c="4"/>int TotalCostsInYear(Counter&amp; CountFilled);</text:p>
      <text:p text:style-name="Normal"/>
      <text:p text:style-name="Normal"><text:s text:c="4"/>float TotalRevenuebySupplierName(Counter&amp; CountFilled);</text:p>
      <text:p text:style-name="Normal"><text:s text:c="4"/>float TotalRevenuebyDateSold(Counter&amp; CountFilled);</text:p>
      <text:p text:style-name="Normal"><text:s text:c="4"/>float TotalRevenueInYear(Counter&amp; CountFilled);</text:p>
      <text:p text:style-name="Normal"/>
      <text:soft-page-break/>
      <text:p text:style-name="Normal"><text:s text:c="4"/>float TotalProfitbySupplierName(Counter&amp; CountFilled);</text:p>
      <text:p text:style-name="Normal"><text:s text:c="4"/>float TotalProfitbyDateSold(Counter&amp; CountFilled);</text:p>
      <text:p text:style-name="Normal"><text:s text:c="4"/>float TotalProfitInYear(Counter&amp; CountFilled);</text:p>
      <text:p text:style-name="Normal"/>
      <text:p text:style-name="Normal"/>
      <text:p text:style-name="Normal"/>
      <text:p text:style-name="Normal"><text:s text:c="4"/>};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margin-bottom="0.1111in" fo:line-height="107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IE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wil mcdonnell</meta:initial-creator>
    <dc:creator>wil mcdonnell</dc:creator>
    <meta:creation-date>2021-06-02T11:22:00Z</meta:creation-date>
    <dc:date>2021-06-02T11:24:00Z</dc:date>
    <meta:template xlink:href="Normal" xlink:type="simple"/>
    <meta:editing-cycles>1</meta:editing-cycles>
    <meta:editing-duration>PT120S</meta:editing-duration>
    <meta:document-statistic meta:page-count="8" meta:paragraph-count="18" meta:word-count="1355" meta:character-count="9065" meta:row-count="64" meta:non-whitespace-character-count="7728"/>
  </office:meta>
</office:document-meta>
</file>