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</office:automatic-styles>
  <office:body>
    <office:text text:use-soft-page-breaks="true">
      <text:p text:style-name="P1">#include &lt;iostream&gt;</text:p>
      <text:p text:style-name="Normal">#include&lt;fstream&gt;</text:p>
      <text:p text:style-name="Normal">#include&lt;string.h&gt;</text:p>
      <text:p text:style-name="Normal">#include&lt;iomanip&gt;</text:p>
      <text:p text:style-name="Normal">#include&lt;cctype&gt;</text:p>
      <text:p text:style-name="Normal">#include "FarmSoftware.h"</text:p>
      <text:p text:style-name="Normal"/>
      <text:p text:style-name="Normal"/>
      <text:p text:style-name="Normal"/>
      <text:p text:style-name="Normal">const int MaxSize=1000; <text:s/>// Specify a limit for Container size which user is not</text:p>
      <text:p text:style-name="Normal"><text:s text:c="25"/>// permitted to go beyond.</text:p>
      <text:p text:style-name="Normal"/>
      <text:p text:style-name="Normal"/>
      <text:p text:style-name="Normal">FarmAnimal::FarmAnimal() {}</text:p>
      <text:p text:style-name="Normal"/>
      <text:p text:style-name="Normal">FarmAnimal::~FarmAnimal() {}</text:p>
      <text:p text:style-name="Normal"/>
      <text:p text:style-name="Normal"/>
      <text:p text:style-name="Normal"/>
      <text:p text:style-name="Normal">void FarmAnimal::setAnimalid(bool setby, string id) <text:s text:c="3"/>// These Accessor default value functions can provide</text:p>
      <text:p text:style-name="Normal">{ <text:s text:c="53"/>// generic data to structure for testing and debugging</text:p>
      <text:p text:style-name="Normal"><text:s text:c="55"/>// and will also screen the data for integrity and</text:p>
      <text:p text:style-name="Normal"><text:s text:c="55"/>// correct format before passing it to object variable.</text:p>
      <text:p text:style-name="Normal">bool Valid=false;</text:p>
      <text:p text:style-name="Normal"><text:s text:c="4"/>if (setby==true)</text:p>
      <text:p text:style-name="Normal"><text:s text:c="4"/>{</text:p>
      <text:p text:style-name="Normal"><text:s text:c="8"/>cout&lt;&lt;"enter a 12 digit animal id please\n";</text:p>
      <text:p text:style-name="Normal"/>
      <text:p text:style-name="Normal"/>
      <text:p text:style-name="Normal">getline(cin,id);</text:p>
      <text:soft-page-break/>
      <text:p text:style-name="Normal"><text:s text:c="8"/>Valid=CheckIfAnimalIdIsValid(id); <text:s text:c="15"/>// Seperate functions for data integrity and format checking.</text:p>
      <text:p text:style-name="Normal"><text:s text:c="8"/>if(Valid==false){</text:p>
      <text:p text:style-name="Normal"/>
      <text:p text:style-name="Normal"><text:s text:c="12"/>cout&lt;&lt;"Invalid data or incorrect length,try again\n";</text:p>
      <text:p text:style-name="Normal"><text:s text:c="12"/>setAnimalid(true);</text:p>
      <text:p text:style-name="Normal"><text:s text:c="24"/>}</text:p>
      <text:p text:style-name="Normal"><text:s text:c="7"/>else if(Valid==true){</text:p>
      <text:p text:style-name="Normal"><text:s text:c="8"/>Animalid=id;</text:p>
      <text:p text:style-name="Normal"><text:s text:c="27"/>}</text:p>
      <text:p text:style-name="Normal"><text:s text:c="4"/>}</text:p>
      <text:p text:style-name="Normal">else if(setby==false) {</text:p>
      <text:p text:style-name="Normal">Animalid=id;</text:p>
      <text:p text:style-name="Normal"/>
      <text:p text:style-name="Normal"><text:s text:c="22"/>}</text:p>
      <text:p text:style-name="Normal">}</text:p>
      <text:p text:style-name="Normal"/>
      <text:p text:style-name="Normal"/>
      <text:p text:style-name="Normal">void FarmAnimal::setInWeight(bool setby,int theInWeight)</text:p>
      <text:p text:style-name="Normal">{</text:p>
      <text:p text:style-name="Normal"/>
      <text:p text:style-name="Normal"><text:s text:c="4"/>if (setby==true)</text:p>
      <text:p text:style-name="Normal"><text:s text:c="4"/>{</text:p>
      <text:p text:style-name="Normal"/>
      <text:p text:style-name="Normal"><text:s text:c="8"/>cout&lt;&lt;"Please enter the initial weight of the Animal in kgs\n";</text:p>
      <text:p text:style-name="Normal"/>
      <text:p text:style-name="Normal"><text:s text:c="8"/>while (!(cin &gt;&gt;theInWeight))</text:p>
      <text:p text:style-name="Normal"><text:s text:c="2"/>{</text:p>
      <text:p text:style-name="Normal"><text:s text:c="4"/>cin.clear();</text:p>
      <text:p text:style-name="Normal"><text:s text:c="4"/>cin.ignore(80, '\n');</text:p>
      <text:p text:style-name="Normal"><text:s text:c="4"/>cout &lt;&lt; "Sorry, not a number: try again\n ";</text:p>
      <text:soft-page-break/>
      <text:p text:style-name="Normal"><text:s text:c="2"/>}</text:p>
      <text:p text:style-name="Normal">cin.ignore(80, '\n');</text:p>
      <text:p text:style-name="Normal"/>
      <text:p text:style-name="Normal"><text:s text:c="8"/>InWeight=theInWeight;</text:p>
      <text:p text:style-name="Normal"><text:s text:c="4"/>}</text:p>
      <text:p text:style-name="Normal"><text:s text:c="4"/>else if(setby==false)</text:p>
      <text:p text:style-name="Normal"><text:s text:c="4"/>{</text:p>
      <text:p text:style-name="Normal"><text:s text:c="8"/>InWeight=theInWeight;</text:p>
      <text:p text:style-name="Normal"/>
      <text:p text:style-name="Normal"><text:s text:c="4"/>}</text:p>
      <text:p text:style-name="Normal">}</text:p>
      <text:p text:style-name="Normal"/>
      <text:p text:style-name="Normal">void FarmAnimal::setOutWeight(bool setby,int theOutWeight)</text:p>
      <text:p text:style-name="Normal">{</text:p>
      <text:p text:style-name="Normal"/>
      <text:p text:style-name="Normal"><text:s text:c="4"/>if (setby==true)</text:p>
      <text:p text:style-name="Normal"><text:s text:c="4"/>{</text:p>
      <text:p text:style-name="Normal"/>
      <text:p text:style-name="Normal"><text:s text:c="8"/>cout&lt;&lt;"Please enter the sell weight of the Animal in kgs\n";</text:p>
      <text:p text:style-name="Normal"/>
      <text:p text:style-name="Normal"><text:s text:c="8"/>while (!(cin&gt;&gt;theOutWeight))</text:p>
      <text:p text:style-name="Normal"><text:s text:c="2"/>{</text:p>
      <text:p text:style-name="Normal"><text:s text:c="4"/>cin.clear();</text:p>
      <text:p text:style-name="Normal"><text:s text:c="4"/>cin.ignore(80, '\n');</text:p>
      <text:p text:style-name="Normal"><text:s text:c="4"/>cout &lt;&lt; "Sorry, not a number: try again \n";</text:p>
      <text:p text:style-name="Normal"><text:s text:c="2"/>}</text:p>
      <text:p text:style-name="Normal">cin.ignore(80, '\n');</text:p>
      <text:p text:style-name="Normal"><text:s text:c="8"/>OutWeight=theOutWeight;</text:p>
      <text:p text:style-name="Normal"><text:s text:c="4"/>}</text:p>
      <text:p text:style-name="Normal"><text:s text:c="4"/>else if(setby==false)</text:p>
      <text:p text:style-name="Normal"><text:s text:c="4"/>{</text:p>
      <text:soft-page-break/>
      <text:p text:style-name="Normal"><text:s text:c="8"/>OutWeight=theOutWeight;</text:p>
      <text:p text:style-name="Normal"/>
      <text:p text:style-name="Normal"><text:s text:c="4"/>}</text:p>
      <text:p text:style-name="Normal">}</text:p>
      <text:p text:style-name="Normal"/>
      <text:p text:style-name="Normal">void FarmAnimal::setCost(bool setby,int cost)</text:p>
      <text:p text:style-name="Normal">{</text:p>
      <text:p text:style-name="Normal"/>
      <text:p text:style-name="Normal"><text:s text:c="4"/>if (setby==true)</text:p>
      <text:p text:style-name="Normal"><text:s text:c="4"/>{</text:p>
      <text:p text:style-name="Normal"><text:s text:c="8"/>cout&lt;&lt;"please enter the cost of the animal\n";</text:p>
      <text:p text:style-name="Normal"/>
      <text:p text:style-name="Normal"/>
      <text:p text:style-name="Normal"><text:s text:c="2"/>while (!(cin&gt;&gt;cost))</text:p>
      <text:p text:style-name="Normal"><text:s text:c="2"/>{</text:p>
      <text:p text:style-name="Normal"><text:s text:c="4"/>cin.clear();</text:p>
      <text:p text:style-name="Normal"><text:s text:c="4"/>cin.ignore(80, '\n');</text:p>
      <text:p text:style-name="Normal"><text:s text:c="4"/>cout &lt;&lt; "Sorry, not a number:try again\n ";</text:p>
      <text:p text:style-name="Normal"><text:s text:c="2"/>}</text:p>
      <text:p text:style-name="Normal"><text:s text:c="2"/>cin.ignore(80, '\n');</text:p>
      <text:p text:style-name="Normal"/>
      <text:p text:style-name="Normal"/>
      <text:p text:style-name="Normal"/>
      <text:p text:style-name="Normal"><text:s text:c="8"/>Cost=cost;</text:p>
      <text:p text:style-name="Normal"><text:s text:c="4"/>}</text:p>
      <text:p text:style-name="Normal"><text:s text:c="4"/>else if (setby==false)</text:p>
      <text:p text:style-name="Normal"><text:s text:c="4"/>{</text:p>
      <text:p text:style-name="Normal"/>
      <text:p text:style-name="Normal"><text:s text:c="8"/>Cost=cost;</text:p>
      <text:p text:style-name="Normal"><text:s text:c="4"/>}</text:p>
      <text:p text:style-name="Normal">}</text:p>
      <text:p text:style-name="Normal"/>
      <text:p text:style-name="Normal">void FarmAnimal::setAvCostProcess(bool setby,int theAvCostProcess)</text:p>
      <text:p text:style-name="Normal">{</text:p>
      <text:p text:style-name="Normal"/>
      <text:p text:style-name="Normal"><text:s text:c="4"/>if (setby==true)</text:p>
      <text:p text:style-name="Normal"><text:s text:c="4"/>{</text:p>
      <text:p text:style-name="Normal"/>
      <text:p text:style-name="Normal"><text:s text:c="8"/>cout&lt;&lt;"Please enter the average cost incurred for the Animal\n";</text:p>
      <text:p text:style-name="Normal"/>
      <text:p text:style-name="Normal"><text:s text:c="8"/>while (!(cin&gt;&gt;theAvCostProcess))</text:p>
      <text:p text:style-name="Normal"><text:s text:c="2"/>{</text:p>
      <text:p text:style-name="Normal"><text:s text:c="4"/>cin.clear();</text:p>
      <text:p text:style-name="Normal"><text:s text:c="4"/>cin.ignore(80, '\n');</text:p>
      <text:p text:style-name="Normal"><text:s text:c="4"/>cout &lt;&lt; "Sorry, not a number: try again\n";</text:p>
      <text:p text:style-name="Normal"><text:s text:c="2"/>}</text:p>
      <text:p text:style-name="Normal"/>
      <text:p text:style-name="Normal"><text:s text:c="8"/>AvCostProcess=theAvCostProcess;</text:p>
      <text:p text:style-name="Normal"><text:s text:c="4"/>}</text:p>
      <text:p text:style-name="Normal"><text:s text:c="4"/>else if(setby==false)</text:p>
      <text:p text:style-name="Normal"><text:s text:c="4"/>{</text:p>
      <text:p text:style-name="Normal"><text:s text:c="8"/>AvCostProcess=theAvCostProcess;</text:p>
      <text:p text:style-name="Normal"><text:s text:c="4"/>}</text:p>
      <text:p text:style-name="Normal">}</text:p>
      <text:p text:style-name="Normal"/>
      <text:p text:style-name="Normal">void FarmAnimal::setSex(bool setby,string theSex)</text:p>
      <text:p text:style-name="Normal">{</text:p>
      <text:p text:style-name="Normal"/>
      <text:p text:style-name="Normal">int len=0;</text:p>
      <text:p text:style-name="Normal"/>
      <text:p text:style-name="Normal"><text:s text:c="4"/>if (setby==true)</text:p>
      <text:p text:style-name="Normal"><text:s text:c="4"/>{</text:p>
      <text:p text:style-name="Normal"/>
      <text:p text:style-name="Normal"><text:s text:c="8"/>cout&lt;&lt;"Please enter the sex of the Animal in the format m or f\n";</text:p>
      <text:p text:style-name="Normal"/>
      <text:p text:style-name="Normal"/>
      <text:p text:style-name="Normal"><text:s text:c="8"/>getline(cin,theSex);</text:p>
      <text:p text:style-name="Normal"><text:s text:c="8"/>len=theSex.length();</text:p>
      <text:p text:style-name="Normal"/>
      <text:p text:style-name="Normal"/>
      <text:p text:style-name="Normal"/>
      <text:p text:style-name="Normal"/>
      <text:p text:style-name="Normal"><text:s text:c="8"/>if((len==1)&amp;&amp;((theSex[0]=='m')||(theSex[0]=='f'))){</text:p>
      <text:p text:style-name="Normal"><text:s text:c="12"/>Sex=theSex;</text:p>
      <text:p text:style-name="Normal"><text:s text:c="58"/>}</text:p>
      <text:p text:style-name="Normal"><text:s text:c="9"/>else{</text:p>
      <text:p text:style-name="Normal"><text:s text:c="16"/>cout&lt;&lt;"invalid data. Try again\n"; <text:s text:c="5"/>//Integrity of string data must also be ensured.</text:p>
      <text:p text:style-name="Normal"/>
      <text:p text:style-name="Normal"><text:s text:c="16"/>setSex(true); <text:s text:c="26"/>//Use recursion to force user to enter valid data.</text:p>
      <text:p text:style-name="Normal"/>
      <text:p text:style-name="Normal"><text:s text:c="13"/>}</text:p>
      <text:p text:style-name="Normal"/>
      <text:p text:style-name="Normal"><text:s text:c="4"/>}</text:p>
      <text:p text:style-name="Normal"/>
      <text:p text:style-name="Normal"><text:s text:c="4"/>else if(setby==false)</text:p>
      <text:p text:style-name="Normal"><text:s text:c="4"/>{</text:p>
      <text:p text:style-name="Normal"/>
      <text:p text:style-name="Normal"><text:s text:c="8"/>Sex=theSex;</text:p>
      <text:p text:style-name="Normal"><text:s text:c="4"/>}</text:p>
      <text:p text:style-name="Normal">}</text:p>
      <text:p text:style-name="Normal"/>
      <text:p text:style-name="Normal"/>
      <text:p text:style-name="Normal">int FarmAnimal::setBreed(bool setby,string theBreed)</text:p>
      <text:soft-page-break/>
      <text:p text:style-name="Normal">{</text:p>
      <text:p text:style-name="Normal">bool Valid=false;</text:p>
      <text:p text:style-name="Normal"/>
      <text:p text:style-name="Normal"><text:s text:c="4"/>if (setby==true)</text:p>
      <text:p text:style-name="Normal"><text:s text:c="4"/>{</text:p>
      <text:p text:style-name="Normal"/>
      <text:p text:style-name="Normal"><text:s text:c="8"/>cout&lt;&lt;"please enter the breed of this animal\n";</text:p>
      <text:p text:style-name="Normal"><text:s text:c="8"/>cout&lt;&lt;"\n";</text:p>
      <text:p text:style-name="Normal"/>
      <text:p text:style-name="Normal"><text:s text:c="8"/>getline(cin,theBreed);</text:p>
      <text:p text:style-name="Normal"/>
      <text:p text:style-name="Normal"><text:s text:c="8"/>Valid=CheckIfStringIsValid(theBreed); <text:s text:c="3"/>//Let a data integrity checking function handle this.</text:p>
      <text:p text:style-name="Normal"><text:s text:c="8"/>if (Valid==true){</text:p>
      <text:p text:style-name="Normal"><text:s text:c="12"/>Breed=theBreed;</text:p>
      <text:p text:style-name="Normal"><text:s text:c="12"/>return 0;</text:p>
      <text:p text:style-name="Normal"><text:s text:c="25"/>}</text:p>
      <text:p text:style-name="Normal"><text:s text:c="8"/>else if(Valid==false){</text:p>
      <text:p text:style-name="Normal"/>
      <text:p text:style-name="Normal"><text:s text:c="12"/>cout&lt;&lt;"Invalid input,please try again\n";</text:p>
      <text:p text:style-name="Normal"><text:s text:c="12"/>setBreed(true); <text:s text:c="31"/>//Use recursion to force user to enter valid data.</text:p>
      <text:p text:style-name="Normal"><text:s text:c="29"/>}</text:p>
      <text:p text:style-name="Normal"/>
      <text:p text:style-name="Normal"><text:s text:c="4"/>}</text:p>
      <text:p text:style-name="Normal"/>
      <text:p text:style-name="Normal"><text:s text:c="3"/>else if(setby==false)</text:p>
      <text:p text:style-name="Normal"><text:s text:c="4"/>{</text:p>
      <text:p text:style-name="Normal"/>
      <text:p text:style-name="Normal"><text:s text:c="8"/>Breed=theBreed;</text:p>
      <text:p text:style-name="Normal"><text:s text:c="4"/>}</text:p>
      <text:p text:style-name="Normal">return 0;</text:p>
      <text:p text:style-name="Normal">}</text:p>
      <text:p text:style-name="Normal"/>
      <text:p text:style-name="Normal">int FarmAnimal::setSupplierName(bool setby,string suppname)</text:p>
      <text:p text:style-name="Normal">{</text:p>
      <text:p text:style-name="Normal">bool Valid=false;</text:p>
      <text:p text:style-name="Normal"/>
      <text:p text:style-name="Normal"><text:s text:c="4"/>if(setby==true)</text:p>
      <text:p text:style-name="Normal"><text:s text:c="4"/>{</text:p>
      <text:p text:style-name="Normal"/>
      <text:p text:style-name="Normal"><text:s text:c="8"/>cout&lt;&lt;"please enter the name of the person who supplied this animal\n";</text:p>
      <text:p text:style-name="Normal"><text:s text:c="8"/>cout&lt;&lt;"\n";</text:p>
      <text:p text:style-name="Normal"/>
      <text:p text:style-name="Normal"><text:s text:c="8"/>getline(cin,suppname);</text:p>
      <text:p text:style-name="Normal"/>
      <text:p text:style-name="Normal"><text:s text:c="8"/>Valid=CheckIfStringIsValid(suppname);</text:p>
      <text:p text:style-name="Normal"><text:s text:c="8"/>if (Valid==true){</text:p>
      <text:p text:style-name="Normal"><text:s text:c="12"/>SupplierName=suppname;</text:p>
      <text:p text:style-name="Normal"><text:s text:c="12"/>return 0;</text:p>
      <text:p text:style-name="Normal"><text:s text:c="24"/>}</text:p>
      <text:p text:style-name="Normal"><text:s text:c="8"/>else if(Valid==false){</text:p>
      <text:p text:style-name="Normal"/>
      <text:p text:style-name="Normal"><text:s text:c="12"/>cout&lt;&lt;"Invalid input,please try again\n";</text:p>
      <text:p text:style-name="Normal"><text:s text:c="12"/>setSupplierName(true);</text:p>
      <text:p text:style-name="Normal"><text:s text:c="29"/>}</text:p>
      <text:p text:style-name="Normal"/>
      <text:p text:style-name="Normal"><text:s text:c="4"/>}</text:p>
      <text:p text:style-name="Normal"><text:s text:c="4"/>else if (setby==false)</text:p>
      <text:p text:style-name="Normal"><text:s text:c="4"/>{</text:p>
      <text:p text:style-name="Normal"><text:s text:c="8"/>SupplierName=suppname;</text:p>
      <text:p text:style-name="Normal"><text:s text:c="4"/>}</text:p>
      <text:p text:style-name="Normal">return 0;</text:p>
      <text:p text:style-name="Normal">}</text:p>
      <text:p text:style-name="Normal"/>
      <text:p text:style-name="Normal">void FarmAnimal::setBoughtDate(bool setby,string BDate)</text:p>
      <text:p text:style-name="Normal">{</text:p>
      <text:p text:style-name="Normal"/>
      <text:p text:style-name="Normal"/>
      <text:p text:style-name="Normal">bool Valid=false;</text:p>
      <text:p text:style-name="Normal"><text:s text:c="4"/>if(setby==true)</text:p>
      <text:p text:style-name="Normal"><text:s text:c="4"/>{</text:p>
      <text:p text:style-name="Normal"/>
      <text:p text:style-name="Normal"/>
      <text:p text:style-name="Normal"><text:s text:c="8"/>cout&lt;&lt;"Please enter the date the animal was bought in the form ##/##/##\n";</text:p>
      <text:p text:style-name="Normal"/>
      <text:p text:style-name="Normal"><text:s text:c="8"/>getline(cin,BDate);</text:p>
      <text:p text:style-name="Normal"><text:s text:c="8"/>Valid=CheckIfDateIsValid(BDate);</text:p>
      <text:p text:style-name="Normal"/>
      <text:p text:style-name="Normal"><text:s text:c="7"/>if (Valid==true){</text:p>
      <text:p text:style-name="Normal"><text:s text:c="8"/>BoughtDate=BDate;</text:p>
      <text:p text:style-name="Normal"/>
      <text:p text:style-name="Normal"><text:s text:c="23"/>}</text:p>
      <text:p text:style-name="Normal"><text:s text:c="8"/>else if(Valid==false) {</text:p>
      <text:p text:style-name="Normal"><text:s text:c="12"/>cout&lt;&lt;"The Data you entered is either invalid data or is in the incorrect format. Try again\n";</text:p>
      <text:p text:style-name="Normal"><text:s text:c="12"/>setBoughtDate(true);</text:p>
      <text:p text:style-name="Normal"/>
      <text:p text:style-name="Normal"><text:s text:c="30"/>}</text:p>
      <text:p text:style-name="Normal"><text:s text:c="4"/>}</text:p>
      <text:p text:style-name="Normal"><text:s text:c="4"/>else if (setby==false)</text:p>
      <text:p text:style-name="Normal"><text:s text:c="4"/>{</text:p>
      <text:p text:style-name="Normal"/>
      <text:p text:style-name="Normal"><text:s text:c="8"/>BoughtDate=BDate;</text:p>
      <text:p text:style-name="Normal"><text:s text:c="4"/>}</text:p>
      <text:p text:style-name="Normal"/>
      <text:p text:style-name="Normal"/>
      <text:p text:style-name="Normal">}</text:p>
      <text:p text:style-name="Normal"/>
      <text:p text:style-name="Normal">void FarmAnimal::setRetailPricePerkg(bool setby,float theRetailPricePerkg)</text:p>
      <text:p text:style-name="Normal">{</text:p>
      <text:p text:style-name="Normal">float TheGrossSalePrice;</text:p>
      <text:p text:style-name="Normal">int <text:s text:c="2"/>OutWeight;</text:p>
      <text:p text:style-name="Normal"><text:s text:c="4"/>if (setby==true)</text:p>
      <text:p text:style-name="Normal"><text:s text:c="4"/>{</text:p>
      <text:p text:style-name="Normal"><text:s text:c="8"/>cout&lt;&lt;"Please enter the retail price/kilo acquired for the sale of the Animal\n";</text:p>
      <text:p text:style-name="Normal"/>
      <text:p text:style-name="Normal"><text:s text:c="8"/>while (!(cin&gt;&gt;theRetailPricePerkg))</text:p>
      <text:p text:style-name="Normal"><text:s text:c="2"/>{</text:p>
      <text:p text:style-name="Normal"><text:s text:c="4"/>cin.clear();</text:p>
      <text:p text:style-name="Normal"><text:s text:c="4"/>cin.ignore(80, '\n');</text:p>
      <text:p text:style-name="Normal"><text:s text:c="4"/>cout &lt;&lt; "Sorry, not a number: try again \n";</text:p>
      <text:p text:style-name="Normal"><text:s text:c="2"/>}</text:p>
      <text:p text:style-name="Normal"><text:s text:c="8"/>RetailPricePerkg=theRetailPricePerkg; <text:s text:c="15"/>//Both the retail price/kg and the kill/outweight will</text:p>
      <text:p text:style-name="Normal"><text:s text:c="8"/>OutWeight=getOutWeight(); <text:s text:c="27"/>//dictate the gross sale price so why not calculate it</text:p>
      <text:p text:style-name="Normal"><text:s text:c="8"/>TheGrossSalePrice=(OutWeight*theRetailPricePerkg); <text:s text:c="2"/>//here and pass it to the setGrossSalePrice function.</text:p>
      <text:p text:style-name="Normal"><text:s text:c="8"/>setGrossSaleprice(false,TheGrossSalePrice);</text:p>
      <text:p text:style-name="Normal"><text:s text:c="8"/>setSoldFlag(1);</text:p>
      <text:p text:style-name="Normal"/>
      <text:p text:style-name="Normal"><text:s text:c="4"/>}</text:p>
      <text:p text:style-name="Normal"><text:s text:c="4"/>else if(setby==false)</text:p>
      <text:p text:style-name="Normal"><text:s text:c="4"/>{</text:p>
      <text:p text:style-name="Normal"><text:s text:c="8"/>RetailPricePerkg=theRetailPricePerkg;</text:p>
      <text:p text:style-name="Normal"><text:s text:c="4"/>}</text:p>
      <text:p text:style-name="Normal">}</text:p>
      <text:p text:style-name="Normal"/>
      <text:p text:style-name="Normal"/>
      <text:p text:style-name="Normal">void FarmAnimal::setGrossSaleprice(bool setby,float Grosssaleprice)</text:p>
      <text:p text:style-name="Normal">{</text:p>
      <text:p text:style-name="Normal"/>
      <text:p text:style-name="Normal"><text:s text:c="4"/>if (setby==true)</text:p>
      <text:p text:style-name="Normal"><text:s text:c="4"/>{</text:p>
      <text:p text:style-name="Normal"><text:s text:c="8"/>cout&lt;&lt;"please enter a saleprice for the animal\n";</text:p>
      <text:p text:style-name="Normal"/>
      <text:p text:style-name="Normal"><text:s text:c="8"/>while (!(cin &gt;&gt; Grosssaleprice))</text:p>
      <text:p text:style-name="Normal"><text:s text:c="2"/>{</text:p>
      <text:p text:style-name="Normal"><text:s text:c="4"/>cin.clear();</text:p>
      <text:p text:style-name="Normal"><text:s text:c="4"/>cin.ignore(80, '\n');</text:p>
      <text:p text:style-name="Normal"><text:s text:c="4"/>cout &lt;&lt; "Sorry, not a number: try again\n";</text:p>
      <text:p text:style-name="Normal"><text:s text:c="2"/>}</text:p>
      <text:p text:style-name="Normal">cin.ignore(80, '\n');</text:p>
      <text:p text:style-name="Normal"><text:s text:c="8"/>GrossSaleprice=Grosssaleprice;</text:p>
      <text:p text:style-name="Normal"/>
      <text:p text:style-name="Normal"><text:s text:c="4"/>}</text:p>
      <text:p text:style-name="Normal"><text:s text:c="4"/>else if (setby==false)</text:p>
      <text:p text:style-name="Normal"><text:s text:c="4"/>{</text:p>
      <text:p text:style-name="Normal"><text:s text:c="8"/>GrossSaleprice=Grosssaleprice;</text:p>
      <text:p text:style-name="Normal"><text:s text:c="4"/>}</text:p>
      <text:p text:style-name="Normal"/>
      <text:p text:style-name="Normal">}</text:p>
      <text:p text:style-name="Normal"/>
      <text:p text:style-name="Normal">void FarmAnimal::setSellDate(bool setby,string SDate)</text:p>
      <text:p text:style-name="Normal">{</text:p>
      <text:p text:style-name="Normal"/>
      <text:p text:style-name="Normal"/>
      <text:p text:style-name="Normal">bool Valid=false;</text:p>
      <text:p text:style-name="Normal"><text:s text:c="4"/>if(setby==true)</text:p>
      <text:soft-page-break/>
      <text:p text:style-name="Normal"><text:s text:c="4"/>{</text:p>
      <text:p text:style-name="Normal"/>
      <text:p text:style-name="Normal"/>
      <text:p text:style-name="Normal"><text:s text:c="8"/>cout&lt;&lt;"Please enter the date the animal was sold in the form ##/##/##\n";</text:p>
      <text:p text:style-name="Normal"/>
      <text:p text:style-name="Normal"><text:s text:c="8"/>getline(cin,SDate);</text:p>
      <text:p text:style-name="Normal"><text:s text:c="8"/>Valid=CheckIfDateIsValid(SDate); <text:s text:c="2"/>//Very specific date checking code is required as you will see below</text:p>
      <text:p text:style-name="Normal"><text:s text:c="43"/>//in the definition of this function.</text:p>
      <text:p text:style-name="Normal"><text:s text:c="7"/>if (Valid==true){</text:p>
      <text:p text:style-name="Normal"><text:s text:c="8"/>SellDate=SDate;</text:p>
      <text:p text:style-name="Normal"/>
      <text:p text:style-name="Normal"><text:s text:c="8"/>}</text:p>
      <text:p text:style-name="Normal"><text:s text:c="8"/>else if(Valid==false) {</text:p>
      <text:p text:style-name="Normal"><text:s text:c="12"/>cout&lt;&lt;"The Data you entered is either invalid data or is in the incorrect format. Try again\n";</text:p>
      <text:p text:style-name="Normal"><text:s text:c="12"/>setSellDate(true);</text:p>
      <text:p text:style-name="Normal"/>
      <text:p text:style-name="Normal"><text:s text:c="30"/>}</text:p>
      <text:p text:style-name="Normal"><text:s text:c="4"/>}</text:p>
      <text:p text:style-name="Normal"><text:s text:c="4"/>else if (setby==false)</text:p>
      <text:p text:style-name="Normal"><text:s text:c="4"/>{</text:p>
      <text:p text:style-name="Normal"><text:s text:c="8"/>setSoldFlag(0);</text:p>
      <text:p text:style-name="Normal"><text:s text:c="8"/>SellDate=SDate;</text:p>
      <text:p text:style-name="Normal"><text:s text:c="4"/>}</text:p>
      <text:p text:style-name="Normal"/>
      <text:p text:style-name="Normal">}</text:p>
      <text:p text:style-name="Normal"/>
      <text:p text:style-name="Normal">void FarmAnimal::setSoldFlag(int thesoldflag)</text:p>
      <text:p text:style-name="Normal">{</text:p>
      <text:p text:style-name="Normal"><text:s text:c="4"/>SoldFlag=thesoldflag;</text:p>
      <text:p text:style-name="Normal">}</text:p>
      <text:p text:style-name="Normal"/>
      <text:p text:style-name="Normal">string FarmAnimal::getAnimalid()</text:p>
      <text:p text:style-name="Normal">{</text:p>
      <text:p text:style-name="Normal"><text:s text:c="4"/>return Animalid;</text:p>
      <text:p text:style-name="Normal">}</text:p>
      <text:p text:style-name="Normal"/>
      <text:p text:style-name="Normal">int FarmAnimal::getInWeight()</text:p>
      <text:p text:style-name="Normal">{</text:p>
      <text:p text:style-name="Normal"><text:s text:c="4"/>return InWeight;</text:p>
      <text:p text:style-name="Normal">}</text:p>
      <text:p text:style-name="Normal"/>
      <text:p text:style-name="Normal"/>
      <text:p text:style-name="Normal">int FarmAnimal::getOutWeight()</text:p>
      <text:p text:style-name="Normal">{</text:p>
      <text:p text:style-name="Normal"><text:s text:c="4"/>return OutWeight;</text:p>
      <text:p text:style-name="Normal">}</text:p>
      <text:p text:style-name="Normal"/>
      <text:p text:style-name="Normal"/>
      <text:p text:style-name="Normal">int FarmAnimal::getCost()</text:p>
      <text:p text:style-name="Normal">{</text:p>
      <text:p text:style-name="Normal"><text:s text:c="4"/>return Cost;</text:p>
      <text:p text:style-name="Normal">}</text:p>
      <text:p text:style-name="Normal"/>
      <text:p text:style-name="Normal">int FarmAnimal::getAvCostProcess()</text:p>
      <text:p text:style-name="Normal">{</text:p>
      <text:p text:style-name="Normal"><text:s text:c="4"/>return AvCostProcess;</text:p>
      <text:p text:style-name="Normal"/>
      <text:p text:style-name="Normal">}</text:p>
      <text:p text:style-name="Normal"/>
      <text:p text:style-name="Normal">string FarmAnimal::getSex()</text:p>
      <text:p text:style-name="Normal">{</text:p>
      <text:soft-page-break/>
      <text:p text:style-name="Normal"><text:s text:c="4"/>return Sex;</text:p>
      <text:p text:style-name="Normal"/>
      <text:p text:style-name="Normal">}</text:p>
      <text:p text:style-name="Normal"/>
      <text:p text:style-name="Normal">string FarmAnimal::getBreed()</text:p>
      <text:p text:style-name="Normal">{</text:p>
      <text:p text:style-name="Normal"><text:s text:c="4"/>return Breed;</text:p>
      <text:p text:style-name="Normal">}</text:p>
      <text:p text:style-name="Normal"/>
      <text:p text:style-name="Normal">string FarmAnimal::getSupplierName()</text:p>
      <text:p text:style-name="Normal">{</text:p>
      <text:p text:style-name="Normal"><text:s text:c="4"/>return SupplierName;</text:p>
      <text:p text:style-name="Normal">}</text:p>
      <text:p text:style-name="Normal"/>
      <text:p text:style-name="Normal">string FarmAnimal::getBoughtDate()</text:p>
      <text:p text:style-name="Normal">{</text:p>
      <text:p text:style-name="Normal"><text:s text:c="4"/>return BoughtDate;</text:p>
      <text:p text:style-name="Normal">}</text:p>
      <text:p text:style-name="Normal"/>
      <text:p text:style-name="Normal">float FarmAnimal::getRetailPricePerkg()</text:p>
      <text:p text:style-name="Normal">{</text:p>
      <text:p text:style-name="Normal"><text:s text:c="4"/>return RetailPricePerkg;</text:p>
      <text:p text:style-name="Normal">}</text:p>
      <text:p text:style-name="Normal"/>
      <text:p text:style-name="Normal"/>
      <text:p text:style-name="Normal">float FarmAnimal::getGrossSaleprice()</text:p>
      <text:p text:style-name="Normal">{</text:p>
      <text:p text:style-name="Normal"><text:s text:c="4"/>return GrossSaleprice;</text:p>
      <text:p text:style-name="Normal">}</text:p>
      <text:p text:style-name="Normal"/>
      <text:p text:style-name="Normal"/>
      <text:soft-page-break/>
      <text:p text:style-name="Normal">string FarmAnimal::getSellDate()</text:p>
      <text:p text:style-name="Normal">{</text:p>
      <text:p text:style-name="Normal"><text:s text:c="4"/>return SellDate;</text:p>
      <text:p text:style-name="Normal">}</text:p>
      <text:p text:style-name="Normal">int FarmAnimal::getSoldFlag()</text:p>
      <text:p text:style-name="Normal">{</text:p>
      <text:p text:style-name="Normal"><text:s text:c="4"/>return SoldFlag;</text:p>
      <text:p text:style-name="Normal">}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>FarmAnimal&amp; FarmAnimal::operator=(FarmAnimal&amp; RHS)</text:p>
      <text:p text:style-name="Normal">{</text:p>
      <text:p text:style-name="Normal"/>
      <text:p text:style-name="Normal"><text:s text:c="4"/>if (this!=&amp;RHS)</text:p>
      <text:p text:style-name="Normal"><text:s text:c="4"/>{</text:p>
      <text:p text:style-name="Normal"/>
      <text:p text:style-name="Normal"><text:s text:c="8"/>Animalid=RHS.getAnimalid();</text:p>
      <text:p text:style-name="Normal"><text:s text:c="8"/>Cost=RHS.getCost();</text:p>
      <text:p text:style-name="Normal"><text:s text:c="8"/>GrossSaleprice=RHS.getGrossSaleprice();</text:p>
      <text:p text:style-name="Normal"><text:s text:c="8"/>SupplierName=RHS.getSupplierName();</text:p>
      <text:p text:style-name="Normal"><text:s text:c="8"/>BoughtDate=RHS.getBoughtDate();</text:p>
      <text:p text:style-name="Normal"><text:s text:c="8"/>SellDate=RHS.getSellDate();</text:p>
      <text:p text:style-name="Normal"><text:s text:c="8"/>SoldFlag=RHS.getSoldFlag();</text:p>
      <text:p text:style-name="Normal"><text:s text:c="8"/>InWeight=RHS.getInWeight();</text:p>
      <text:p text:style-name="Normal"><text:s text:c="8"/>OutWeight=RHS.getOutWeight();</text:p>
      <text:soft-page-break/>
      <text:p text:style-name="Normal"><text:s text:c="8"/>Sex=RHS.getSex();</text:p>
      <text:p text:style-name="Normal"><text:s text:c="8"/>RetailPricePerkg=RHS.getRetailPricePerkg();</text:p>
      <text:p text:style-name="Normal"><text:s text:c="8"/>AvCostProcess=RHS.getAvCostProcess();</text:p>
      <text:p text:style-name="Normal"><text:s text:c="8"/>Breed=RHS.getBreed();</text:p>
      <text:p text:style-name="Normal"><text:s text:c="4"/>}</text:p>
      <text:p text:style-name="Normal"/>
      <text:p text:style-name="Normal"><text:s text:c="4"/>return *this;</text:p>
      <text:p text:style-name="Normal"/>
      <text:p text:style-name="Normal">}</text:p>
      <text:p text:style-name="Normal"/>
      <text:p text:style-name="Normal">bool FarmAnimal::operator==(FarmAnimal&amp; RHS) <text:s text:c="6"/>//Overload equality operator maybe useful in this program or another.</text:p>
      <text:p text:style-name="Normal">{</text:p>
      <text:p text:style-name="Normal"/>
      <text:p text:style-name="Normal"><text:s text:c="4"/>return ( Animalid==RHS.getAnimalid()&amp;&amp;</text:p>
      <text:p text:style-name="Normal"><text:s text:c="13"/>Cost==RHS.getCost()&amp;&amp;</text:p>
      <text:p text:style-name="Normal"><text:s text:c="13"/>GrossSaleprice==RHS.getGrossSaleprice()&amp;&amp;</text:p>
      <text:p text:style-name="Normal"/>
      <text:p text:style-name="Normal"><text:s text:c="13"/>SupplierName==RHS.getSupplierName()&amp;&amp;</text:p>
      <text:p text:style-name="Normal"><text:s text:c="13"/>BoughtDate==RHS.getBoughtDate()&amp;&amp;</text:p>
      <text:p text:style-name="Normal"><text:s text:c="13"/>SellDate==RHS.getSellDate()&amp;&amp;</text:p>
      <text:p text:style-name="Normal"><text:s text:c="13"/>SoldFlag==RHS.getSoldFlag()&amp;&amp;</text:p>
      <text:p text:style-name="Normal"><text:s text:c="13"/>InWeight==RHS.getInWeight()&amp;&amp;</text:p>
      <text:p text:style-name="Normal"><text:s text:c="13"/>OutWeight==RHS.getOutWeight()&amp;&amp;</text:p>
      <text:p text:style-name="Normal"><text:s text:c="13"/>Sex==RHS.getSex()&amp;&amp;</text:p>
      <text:p text:style-name="Normal"><text:s text:c="13"/>RetailPricePerkg==RHS.getRetailPricePerkg()&amp;&amp;</text:p>
      <text:p text:style-name="Normal"><text:s text:c="13"/>AvCostProcess==RHS.getAvCostProcess()&amp;&amp;</text:p>
      <text:p text:style-name="Normal"><text:s text:c="13"/>Breed==RHS.getBreed());</text:p>
      <text:p text:style-name="Normal"/>
      <text:p text:style-name="Normal"/>
      <text:p text:style-name="Normal"/>
      <text:soft-page-break/>
      <text:p text:style-name="Normal">}</text:p>
      <text:p text:style-name="Normal"/>
      <text:p text:style-name="Normal"><text:s text:c="2"/>bool FarmAnimal::CheckIfAnimalIdIsValid(string AnimalId)</text:p>
      <text:p text:style-name="Normal">{ <text:s text:c="63"/>// A farm animal id is 12 digits in length so</text:p>
      <text:p text:style-name="Normal"><text:s text:c="65"/>// check for data length and integrity here.</text:p>
      <text:p text:style-name="Normal"/>
      <text:p text:style-name="Normal"/>
      <text:p text:style-name="Normal">bool Valid=false;</text:p>
      <text:p text:style-name="Normal">int len=0;</text:p>
      <text:p text:style-name="Normal">int i=0;</text:p>
      <text:p text:style-name="Normal"/>
      <text:p text:style-name="Normal">len=AnimalId.length();</text:p>
      <text:p text:style-name="Normal"/>
      <text:p text:style-name="Normal">if(len!=12){</text:p>
      <text:p text:style-name="Normal"><text:s text:c="4"/>return false;</text:p>
      <text:p text:style-name="Normal"><text:s text:c="11"/>}</text:p>
      <text:p text:style-name="Normal">else if(len==12){</text:p>
      <text:p text:style-name="Normal"/>
      <text:p text:style-name="Normal"><text:s/>for(i=0;i&lt;12;i++){</text:p>
      <text:p text:style-name="Normal"><text:s text:c="4"/>if( (AnimalId[i]&gt;='0')&amp;&amp;(AnimalId[i]&lt;='9') ){</text:p>
      <text:p text:style-name="Normal"><text:s text:c="8"/>Valid=true;</text:p>
      <text:p text:style-name="Normal"><text:s text:c="8"/>continue;</text:p>
      <text:p text:style-name="Normal"><text:s text:c="48"/>}</text:p>
      <text:p text:style-name="Normal"><text:s text:c="4"/>else if( <text:s/>!( <text:s/>(AnimalId[i]&gt;='0')&amp;&amp;(AnimalId[i]&lt;='9') ) ){</text:p>
      <text:p text:style-name="Normal"><text:s text:c="4"/>Valid=false;</text:p>
      <text:p text:style-name="Normal"><text:s text:c="4"/>break;</text:p>
      <text:p text:style-name="Normal"><text:s text:c="60"/>}</text:p>
      <text:p text:style-name="Normal"/>
      <text:p text:style-name="Normal"/>
      <text:p text:style-name="Normal"><text:s text:c="18"/>}</text:p>
      <text:p text:style-name="Normal"/>
      <text:soft-page-break/>
      <text:p text:style-name="Normal"><text:s text:c="16"/>}</text:p>
      <text:p text:style-name="Normal">if ( (i==12)&amp;&amp;(Valid==true) ){</text:p>
      <text:p text:style-name="Normal"/>
      <text:p text:style-name="Normal"><text:s text:c="4"/>return true;</text:p>
      <text:p text:style-name="Normal"><text:s text:c="29"/>}</text:p>
      <text:p text:style-name="Normal">else {</text:p>
      <text:p text:style-name="Normal"><text:s text:c="4"/>return false;</text:p>
      <text:p text:style-name="Normal"><text:s text:c="5"/>}</text:p>
      <text:p text:style-name="Normal"/>
      <text:p text:style-name="Normal"/>
      <text:p text:style-name="Normal">}</text:p>
      <text:p text:style-name="Normal"/>
      <text:p text:style-name="Normal">bool FarmAnimal::CheckIfYearIsValid(string Year){ <text:s/>//Integrity of all entered data must be ensured</text:p>
      <text:p text:style-name="Normal"/>
      <text:p text:style-name="Normal">bool Valid=false;</text:p>
      <text:p text:style-name="Normal">int len=0;</text:p>
      <text:p text:style-name="Normal">int i=0;</text:p>
      <text:p text:style-name="Normal"/>
      <text:p text:style-name="Normal"/>
      <text:p text:style-name="Normal">len=Year.length();</text:p>
      <text:p text:style-name="Normal">cout&lt;&lt;"\n";</text:p>
      <text:p text:style-name="Normal">cout&lt;&lt;len;</text:p>
      <text:p text:style-name="Normal">cout&lt;&lt;"\n";</text:p>
      <text:p text:style-name="Normal">if (len!=3){</text:p>
      <text:p text:style-name="Normal"/>
      <text:p text:style-name="Normal"><text:s text:c="4"/>Valid=false;</text:p>
      <text:p text:style-name="Normal"><text:s text:c="4"/>return Valid;</text:p>
      <text:p text:style-name="Normal"><text:s text:c="11"/>}</text:p>
      <text:p text:style-name="Normal"/>
      <text:p text:style-name="Normal"/>
      <text:p text:style-name="Normal">for(i=0;i&lt;len;i++){</text:p>
      <text:soft-page-break/>
      <text:p text:style-name="Normal"><text:s text:c="4"/>if(i==0){</text:p>
      <text:p text:style-name="Normal"><text:s text:c="8"/>if(Year[i]!='/'){</text:p>
      <text:p text:style-name="Normal"/>
      <text:p text:style-name="Normal"><text:s text:c="8"/>Valid=false;</text:p>
      <text:p text:style-name="Normal"><text:s text:c="8"/>break;</text:p>
      <text:p text:style-name="Normal"><text:s text:c="24"/>}</text:p>
      <text:p text:style-name="Normal"><text:s text:c="12"/>}</text:p>
      <text:p text:style-name="Normal"><text:s text:c="4"/>else if(i==1){</text:p>
      <text:p text:style-name="Normal"><text:s text:c="8"/>if( <text:s/>!((Year[i]&gt;='0')&amp;&amp;(Year[i]&lt;='9')) <text:s/>){</text:p>
      <text:p text:style-name="Normal"><text:s text:c="12"/>Valid=false;</text:p>
      <text:p text:style-name="Normal"><text:s text:c="12"/>break;</text:p>
      <text:p text:style-name="Normal"><text:s text:c="49"/>}</text:p>
      <text:p text:style-name="Normal"><text:s text:c="17"/>}</text:p>
      <text:p text:style-name="Normal"><text:s text:c="3"/>else if(i==2){</text:p>
      <text:p text:style-name="Normal"><text:s text:c="4"/>if( <text:s text:c="2"/>!((Year[i]&gt;='0')&amp;&amp;(Year[i]&lt;='9')) <text:s/>){</text:p>
      <text:p text:style-name="Normal"><text:s text:c="8"/>Valid=false;</text:p>
      <text:p text:style-name="Normal"><text:s text:c="8"/>break;</text:p>
      <text:p text:style-name="Normal"><text:s text:c="46"/>}</text:p>
      <text:p text:style-name="Normal"><text:s text:c="3"/>else if((Year[i]&gt;='0')&amp;&amp;(Year[i]&lt;='9')){</text:p>
      <text:p text:style-name="Normal"/>
      <text:p text:style-name="Normal"><text:s text:c="4"/>Valid=true;</text:p>
      <text:p text:style-name="Normal"/>
      <text:p text:style-name="Normal"><text:s text:c="4"/>break;</text:p>
      <text:p text:style-name="Normal"><text:s text:c="42"/>}</text:p>
      <text:p text:style-name="Normal"><text:s text:c="3"/>}</text:p>
      <text:p text:style-name="Normal"/>
      <text:p text:style-name="Normal"><text:s text:c="21"/>}</text:p>
      <text:p text:style-name="Normal"/>
      <text:p text:style-name="Normal"/>
      <text:p text:style-name="Normal">return Valid;</text:p>
      <text:p text:style-name="Normal">}</text:p>
      <text:p text:style-name="Normal"/>
      <text:p text:style-name="Normal"/>
      <text:p text:style-name="Normal"/>
      <text:p text:style-name="Normal"/>
      <text:p text:style-name="Normal">bool FarmAnimal::CheckIfStringIsValid(string name) <text:s text:c="2"/>//Again, Integrity of entered or queried data must be ensured</text:p>
      <text:p text:style-name="Normal">{</text:p>
      <text:p text:style-name="Normal"/>
      <text:p text:style-name="Normal"/>
      <text:p text:style-name="Normal">bool Valid=false;</text:p>
      <text:p text:style-name="Normal">//char ch;</text:p>
      <text:p text:style-name="Normal">int len=0;</text:p>
      <text:p text:style-name="Normal">int i=0;</text:p>
      <text:p text:style-name="Normal">int CheckLenValue=0;</text:p>
      <text:p text:style-name="Normal"/>
      <text:p text:style-name="Normal"/>
      <text:p text:style-name="Normal"/>
      <text:p text:style-name="Normal"><text:s text:c="8"/>len=name.length();</text:p>
      <text:p text:style-name="Normal"/>
      <text:p text:style-name="Normal"><text:s text:c="12"/>for(i=0;i&lt;len;i++){</text:p>
      <text:p text:style-name="Normal"><text:s text:c="16"/>if (! ( <text:s text:c="3"/>((name[i])&gt;='a'&amp;&amp;(name[i])&lt;='z')||((name[i])==' ')||((name[i])&gt;='A'&amp;&amp;(name[i])&lt;='Z') <text:s/>)) // Must be ok to include a space</text:p>
      <text:p text:style-name="Normal"><text:s text:c="20"/>{</text:p>
      <text:p text:style-name="Normal"><text:s text:c="17"/>if(i==(len-1)) {</text:p>
      <text:p text:style-name="Normal"><text:s text:c="20"/>CheckLenValue=1;</text:p>
      <text:p text:style-name="Normal"><text:s text:c="32"/>}</text:p>
      <text:p text:style-name="Normal"><text:s text:c="17"/>break;</text:p>
      <text:p text:style-name="Normal"><text:s text:c="20"/>}</text:p>
      <text:p text:style-name="Normal"><text:s text:c="30"/>}</text:p>
      <text:p text:style-name="Normal"/>
      <text:p text:style-name="Normal"><text:s text:c="13"/>if( <text:s text:c="2"/>(i==(len))&amp;&amp;(CheckLenValue==0)) //Only return Valid if ALL string members are valid</text:p>
      <text:p text:style-name="Normal"><text:s text:c="16"/>{</text:p>
      <text:soft-page-break/>
      <text:p text:style-name="Normal"><text:s text:c="20"/>Valid=true;</text:p>
      <text:p text:style-name="Normal"/>
      <text:p text:style-name="Normal"><text:s text:c="16"/>}</text:p>
      <text:p text:style-name="Normal"><text:s text:c="12"/>else if(i&lt;(len-1)|| ((i==(len-1))&amp;&amp;(CheckLenValue==1)))</text:p>
      <text:p text:style-name="Normal"><text:s text:c="16"/>{</text:p>
      <text:p text:style-name="Normal"><text:s text:c="16"/>Valid=false;</text:p>
      <text:p text:style-name="Normal"/>
      <text:p text:style-name="Normal"/>
      <text:p text:style-name="Normal"><text:s text:c="16"/>}</text:p>
      <text:p text:style-name="Normal"><text:s text:c="4"/>return Valid;</text:p>
      <text:p text:style-name="Normal">}</text:p>
      <text:p text:style-name="Normal"/>
      <text:p text:style-name="Normal"/>
      <text:p text:style-name="Normal">bool FarmAnimal::CheckIfDateIsValid(string Date) <text:s text:c="4"/>//Choose a specific date format and stick to it.</text:p>
      <text:p text:style-name="Normal">{</text:p>
      <text:p text:style-name="Normal"/>
      <text:p text:style-name="Normal">int len=0;</text:p>
      <text:p text:style-name="Normal">bool Valid=false;</text:p>
      <text:p text:style-name="Normal"/>
      <text:p text:style-name="Normal"/>
      <text:p text:style-name="Normal">len=Date.length(); <text:s text:c="6"/>//Each and every element of the string must be checked</text:p>
      <text:p text:style-name="Normal"/>
      <text:p text:style-name="Normal"/>
      <text:p text:style-name="Normal"/>
      <text:p text:style-name="Normal"><text:s text:c="7"/>for(;;) {</text:p>
      <text:p text:style-name="Normal"/>
      <text:p text:style-name="Normal"><text:s text:c="8"/>if((len!=8)||(Date[2]!='/')||(Date[5]!='/')) {</text:p>
      <text:p text:style-name="Normal"><text:s text:c="12"/>Valid=false;</text:p>
      <text:p text:style-name="Normal"><text:s text:c="12"/>break;</text:p>
      <text:p text:style-name="Normal"/>
      <text:p text:style-name="Normal"><text:s text:c="53"/>}</text:p>
      <text:soft-page-break/>
      <text:p text:style-name="Normal"><text:s text:c="8"/>else if ( <text:s text:c="2"/>((Date[0]!='0')&amp;&amp;(Date[0]!='1')&amp;&amp;(Date[0]!='2')&amp;&amp;(Date[0]!='3'))|| <text:s/>(!((Date[1]&gt;='0')&amp;&amp;(Date[1]&lt;='9'))) <text:s text:c="5"/>)</text:p>
      <text:p text:style-name="Normal"><text:s text:c="11"/>{</text:p>
      <text:p text:style-name="Normal"/>
      <text:p text:style-name="Normal"><text:s text:c="11"/>Valid=false;</text:p>
      <text:p text:style-name="Normal"><text:s text:c="11"/>break;</text:p>
      <text:p text:style-name="Normal"><text:s text:c="11"/>}</text:p>
      <text:p text:style-name="Normal"><text:s text:c="8"/>else if ((Date[0]=='3')&amp;&amp; (!( <text:s/>(Date[1]=='0')||(Date[1]=='1'))))</text:p>
      <text:p text:style-name="Normal"><text:s text:c="12"/>{</text:p>
      <text:p text:style-name="Normal"><text:s text:c="12"/>Valid=false;</text:p>
      <text:p text:style-name="Normal"><text:s text:c="12"/>break;</text:p>
      <text:p text:style-name="Normal"><text:s text:c="12"/>}</text:p>
      <text:p text:style-name="Normal"><text:s text:c="8"/>else if( (!( (Date[3]=='0')||(Date[3]=='1')))|| (!( <text:s/>(Date[4]&gt;='0')&amp;&amp;(Date[4]&lt;='9') )))</text:p>
      <text:p text:style-name="Normal"><text:s text:c="12"/>{</text:p>
      <text:p text:style-name="Normal"><text:s text:c="12"/>Valid=false;</text:p>
      <text:p text:style-name="Normal"><text:s text:c="14"/>break;</text:p>
      <text:p text:style-name="Normal"/>
      <text:p text:style-name="Normal"><text:s text:c="12"/>}</text:p>
      <text:p text:style-name="Normal"><text:s text:c="9"/>else if( <text:s/>(Date[3]=='1')&amp;&amp; (!((Date[4]=='0')||(Date[4]=='1')||(Date[4]=='2'))) <text:s/>){</text:p>
      <text:p text:style-name="Normal"><text:s text:c="12"/>Valid=false;</text:p>
      <text:p text:style-name="Normal"><text:s text:c="12"/>break;</text:p>
      <text:p text:style-name="Normal"><text:s text:c="9"/>}</text:p>
      <text:p text:style-name="Normal"><text:s text:c="9"/>else if( <text:s/>(!((Date[6]&gt;='0')&amp;&amp;(Date[6]&lt;='9')))||(!((Date[7]&gt;='0')&amp;&amp;(Date[7]&lt;='9')))){</text:p>
      <text:p text:style-name="Normal"><text:s text:c="12"/>Valid=false;</text:p>
      <text:p text:style-name="Normal"><text:s text:c="12"/>break;</text:p>
      <text:p text:style-name="Normal"><text:s text:c="9"/>}</text:p>
      <text:p text:style-name="Normal"><text:s text:c="8"/>else {Valid=true;</text:p>
      <text:p text:style-name="Normal"><text:s text:c="14"/>break;</text:p>
      <text:p text:style-name="Normal"><text:s text:c="7"/>}</text:p>
      <text:p text:style-name="Normal"><text:s text:c="13"/>}</text:p>
      <text:p text:style-name="Normal"/>
      <text:soft-page-break/>
      <text:p text:style-name="Normal"><text:s text:c="8"/>return Valid;</text:p>
      <text:p text:style-name="Normal"/>
      <text:p text:style-name="Normal"/>
      <text:p text:style-name="Normal">}</text:p>
      <text:p text:style-name="Normal"/>
      <text:p text:style-name="Normal"/>
      <text:p text:style-name="Normal"/>
      <text:p text:style-name="Normal"/>
      <text:p text:style-name="Normal">Counter::Counter() <text:s text:c="4"/>// Counter is an object and as such should be designed as a class</text:p>
      <text:p text:style-name="Normal">{ <text:s text:c="21"/>// object with formal class mechanisms.</text:p>
      <text:p text:style-name="Normal"/>
      <text:p text:style-name="Normal"><text:s text:c="4"/>Count=new int;</text:p>
      <text:p text:style-name="Normal"><text:s text:c="4"/>*Count=0;</text:p>
      <text:p text:style-name="Normal">}</text:p>
      <text:p text:style-name="Normal">Counter::~Counter()</text:p>
      <text:p text:style-name="Normal">{</text:p>
      <text:p text:style-name="Normal"><text:s text:c="4"/>delete Count;</text:p>
      <text:p text:style-name="Normal">}</text:p>
      <text:p text:style-name="Normal"/>
      <text:p text:style-name="Normal">Counter::Counter(Counter&amp; RHS)</text:p>
      <text:p text:style-name="Normal">{</text:p>
      <text:p text:style-name="Normal"/>
      <text:p text:style-name="Normal"><text:s text:c="4"/>Count= new int;</text:p>
      <text:p text:style-name="Normal"><text:s text:c="4"/>*Count=RHS.GetCounter();</text:p>
      <text:p text:style-name="Normal">}</text:p>
      <text:p text:style-name="Normal"/>
      <text:p text:style-name="Normal">void Counter::SetCounter(int sCount)</text:p>
      <text:p text:style-name="Normal">{</text:p>
      <text:p text:style-name="Normal"><text:s text:c="4"/>*Count=sCount;</text:p>
      <text:p text:style-name="Normal"/>
      <text:p text:style-name="Normal">}</text:p>
      <text:p text:style-name="Normal"/>
      <text:p text:style-name="Normal"/>
      <text:p text:style-name="Normal">int Counter::GetCounter(void)</text:p>
      <text:p text:style-name="Normal">{</text:p>
      <text:p text:style-name="Normal"/>
      <text:p text:style-name="Normal"><text:s text:c="4"/>return *Count;</text:p>
      <text:p text:style-name="Normal">}</text:p>
      <text:p text:style-name="Normal"/>
      <text:p text:style-name="Normal"/>
      <text:p text:style-name="Normal">Counter&amp; Counter::operator++() <text:s text:c="4"/>//prefix operator</text:p>
      <text:p text:style-name="Normal">{</text:p>
      <text:p text:style-name="Normal"/>
      <text:p text:style-name="Normal"><text:s text:c="4"/>++(*Count);</text:p>
      <text:p text:style-name="Normal"><text:s text:c="4"/>return *this;</text:p>
      <text:p text:style-name="Normal"/>
      <text:p text:style-name="Normal">}</text:p>
      <text:p text:style-name="Normal">Counter Counter::operator++(int theflag) <text:s text:c="4"/>//postfix operator</text:p>
      <text:p text:style-name="Normal">{</text:p>
      <text:p text:style-name="Normal"/>
      <text:p text:style-name="Normal"><text:s text:c="4"/>Counter temp(*this);</text:p>
      <text:p text:style-name="Normal"><text:s text:c="4"/>++(*Count);</text:p>
      <text:p text:style-name="Normal"><text:s text:c="4"/>return temp;</text:p>
      <text:p text:style-name="Normal"/>
      <text:p text:style-name="Normal">}</text:p>
      <text:p text:style-name="Normal"/>
      <text:p text:style-name="Normal">Counter&amp; Counter::operator--()</text:p>
      <text:p text:style-name="Normal">{</text:p>
      <text:p text:style-name="Normal"><text:s text:c="4"/>--(*Count);</text:p>
      <text:p text:style-name="Normal"><text:s text:c="4"/>return *this;</text:p>
      <text:p text:style-name="Normal">}</text:p>
      <text:p text:style-name="Normal"/>
      <text:p text:style-name="Normal"/>
      <text:p text:style-name="Normal"/>
      <text:p text:style-name="Normal">AnimalContainer::AnimalContainer(int theSize)</text:p>
      <text:p text:style-name="Normal"/>
      <text:p text:style-name="Normal">{</text:p>
      <text:p text:style-name="Normal"><text:s text:c="4"/>Size=theSize;</text:p>
      <text:p text:style-name="Normal"><text:s text:c="4"/>int j=0;</text:p>
      <text:p text:style-name="Normal"/>
      <text:p text:style-name="Normal"><text:s text:c="4"/>container= new FarmAnimal[Size]; <text:s text:c="7"/>// So as to formulate a whole array of animal objects in the freestore.</text:p>
      <text:p text:style-name="Normal"/>
      <text:p text:style-name="Normal"/>
      <text:p text:style-name="Normal"><text:s text:c="4"/>for(j=0; j&lt;Size; j++)</text:p>
      <text:p text:style-name="Normal"/>
      <text:p text:style-name="Normal"><text:s text:c="4"/>{</text:p>
      <text:p text:style-name="Normal"/>
      <text:p text:style-name="Normal"><text:s text:c="8"/>container[j].setAnimalid(); <text:s text:c="8"/>// Good practice to initialize all members with generic data in constructor.</text:p>
      <text:p text:style-name="Normal"><text:s text:c="8"/>container[j].setCost();</text:p>
      <text:p text:style-name="Normal"><text:s text:c="8"/>container[j].setGrossSaleprice();</text:p>
      <text:p text:style-name="Normal"><text:s text:c="8"/>container[j].setSupplierName();</text:p>
      <text:p text:style-name="Normal"><text:s text:c="8"/>container[j].setBoughtDate();</text:p>
      <text:p text:style-name="Normal"><text:s text:c="8"/>container[j].setSellDate();</text:p>
      <text:p text:style-name="Normal"><text:s text:c="8"/>container[j].setInWeight();</text:p>
      <text:p text:style-name="Normal"><text:s text:c="8"/>container[j].setOutWeight();</text:p>
      <text:p text:style-name="Normal"><text:s text:c="8"/>container[j].setSex();</text:p>
      <text:p text:style-name="Normal"><text:s text:c="8"/>container[j].setRetailPricePerkg();</text:p>
      <text:p text:style-name="Normal"><text:s text:c="8"/>container[j].setAvCostProcess();</text:p>
      <text:p text:style-name="Normal"><text:s text:c="8"/>container[j].setBreed();</text:p>
      <text:p text:style-name="Normal"><text:s text:c="4"/>}</text:p>
      <text:p text:style-name="Normal"/>
      <text:p text:style-name="Normal"/>
      <text:soft-page-break/>
      <text:p text:style-name="Normal">}</text:p>
      <text:p text:style-name="Normal"/>
      <text:p text:style-name="Normal">AnimalContainer::~AnimalContainer()</text:p>
      <text:p text:style-name="Normal">{</text:p>
      <text:p text:style-name="Normal"/>
      <text:p text:style-name="Normal"><text:s text:c="4"/>delete [] container;</text:p>
      <text:p text:style-name="Normal"><text:s text:c="4"/>container=NULL; <text:s text:c="6"/>//Avoid stray pointers</text:p>
      <text:p text:style-name="Normal">}</text:p>
      <text:p text:style-name="Normal"/>
      <text:p text:style-name="Normal"/>
      <text:p text:style-name="Normal"/>
      <text:p text:style-name="Normal">AnimalContainer::AnimalContainer(AnimalContainer&amp; RHS)</text:p>
      <text:p text:style-name="Normal">{</text:p>
      <text:p text:style-name="Normal"><text:s text:c="4"/>int j=0;</text:p>
      <text:p text:style-name="Normal"/>
      <text:p text:style-name="Normal"><text:s text:c="4"/>container= new FarmAnimal[Size];</text:p>
      <text:p text:style-name="Normal"/>
      <text:p text:style-name="Normal"/>
      <text:p text:style-name="Normal"><text:s text:c="4"/>for(j=0; j&lt;Size; j++)</text:p>
      <text:p text:style-name="Normal"/>
      <text:p text:style-name="Normal"><text:s text:c="4"/>{</text:p>
      <text:p text:style-name="Normal"/>
      <text:p text:style-name="Normal"/>
      <text:p text:style-name="Normal"/>
      <text:p text:style-name="Normal"><text:s text:c="8"/>container[j]=RHS.container[j]; <text:s text:c="2"/>// Copy constructor making use of overloaded equals operator.</text:p>
      <text:p text:style-name="Normal"/>
      <text:p text:style-name="Normal"><text:s text:c="4"/>}</text:p>
      <text:p text:style-name="Normal"/>
      <text:p text:style-name="Normal">}</text:p>
      <text:p text:style-name="Normal"/>
      <text:p text:style-name="Normal"/>
      <text:p text:style-name="Normal"/>
      <text:p text:style-name="Normal"/>
      <text:p text:style-name="Normal">AnimalContainer&amp; AnimalContainer::operator=(AnimalContainer &amp;RHS) <text:s text:c="2"/>//So as to utilize in copy constructor</text:p>
      <text:p text:style-name="Normal">{</text:p>
      <text:p text:style-name="Normal"/>
      <text:p text:style-name="Normal"><text:s text:c="4"/>int i=0;</text:p>
      <text:p text:style-name="Normal"/>
      <text:p text:style-name="Normal"><text:s text:c="4"/>if (this==&amp;RHS)</text:p>
      <text:p text:style-name="Normal"><text:s text:c="8"/>return *this;</text:p>
      <text:p text:style-name="Normal"><text:s text:c="4"/>delete[] container;</text:p>
      <text:p text:style-name="Normal"/>
      <text:p text:style-name="Normal"><text:s text:c="4"/>container=new FarmAnimal[Size];</text:p>
      <text:p text:style-name="Normal"><text:s text:c="4"/>for(i=0; i&lt;Size; i++)</text:p>
      <text:p text:style-name="Normal"><text:s text:c="4"/>{</text:p>
      <text:p text:style-name="Normal"/>
      <text:p text:style-name="Normal"/>
      <text:p text:style-name="Normal"><text:s text:c="8"/>container[i]=RHS.container[i];</text:p>
      <text:p text:style-name="Normal"><text:s text:c="4"/>}</text:p>
      <text:p text:style-name="Normal"><text:s text:c="4"/>return *this;</text:p>
      <text:p text:style-name="Normal">}</text:p>
      <text:p text:style-name="Normal"/>
      <text:p text:style-name="Normal"/>
      <text:p text:style-name="Normal"/>
      <text:p text:style-name="Normal">void AnimalContainer::Fillcontainer(Counter&amp; CountFilled) <text:s text:c="4"/>// Counter object should be passed by reference</text:p>
      <text:p text:style-name="Normal">{ <text:s text:c="60"/>// to container functions to register a change</text:p>
      <text:p text:style-name="Normal"><text:s text:c="4"/>CountFilled.SetCounter(0); <text:s text:c="31"/>// in number of container members.</text:p>
      <text:p text:style-name="Normal"><text:s text:c="4"/>int j=0;</text:p>
      <text:p text:style-name="Normal"/>
      <text:p text:style-name="Normal"><text:s text:c="4"/>for(j=0; j&lt;3; j++)</text:p>
      <text:p text:style-name="Normal"/>
      <text:soft-page-break/>
      <text:p text:style-name="Normal"><text:s text:c="4"/>{</text:p>
      <text:p text:style-name="Normal"><text:s text:c="8"/>container[j].setAnimalid(false,"0"); <text:s text:c="17"/>// Fill with generic data for testing and debugging</text:p>
      <text:p text:style-name="Normal"><text:s text:c="8"/>container[j].setCost(false,5); <text:s text:c="23"/>// purposes.</text:p>
      <text:p text:style-name="Normal"><text:s text:c="8"/>container[j].setGrossSaleprice(false,6.1);</text:p>
      <text:p text:style-name="Normal"><text:s text:c="8"/>container[j].setSupplierName(false,"wmcdonnell");</text:p>
      <text:p text:style-name="Normal"><text:s text:c="8"/>container[j].setBoughtDate(false,"##/##/##");</text:p>
      <text:p text:style-name="Normal"><text:s text:c="8"/>container[j].setSellDate(false,"##/##/##");</text:p>
      <text:p text:style-name="Normal"><text:s text:c="8"/>container[j].setInWeight(false,250);</text:p>
      <text:p text:style-name="Normal"><text:s text:c="8"/>container[j].setOutWeight(false,850);</text:p>
      <text:p text:style-name="Normal"><text:s text:c="8"/>container[j].setSex(false,"m");</text:p>
      <text:p text:style-name="Normal"><text:s text:c="8"/>container[j].setRetailPricePerkg(false,3.2);</text:p>
      <text:p text:style-name="Normal"><text:s text:c="8"/>container[j].setAvCostProcess(false,450);</text:p>
      <text:p text:style-name="Normal"><text:s text:c="8"/>container[j].setBreed(false,"frecian");</text:p>
      <text:p text:style-name="Normal"><text:s text:c="8"/>++CountFilled;</text:p>
      <text:p text:style-name="Normal"><text:s text:c="4"/>}</text:p>
      <text:p text:style-name="Normal"/>
      <text:p text:style-name="Normal">}</text:p>
      <text:p text:style-name="Normal"/>
      <text:p text:style-name="Normal">int AnimalContainer::VerifyCount(Counter&amp; CountFilled) <text:s text:c="3"/>// A checking mechanism to verify Count is correct.</text:p>
      <text:p text:style-name="Normal">{</text:p>
      <text:p text:style-name="Normal"/>
      <text:p text:style-name="Normal"><text:s text:c="4"/>int i=0;</text:p>
      <text:p text:style-name="Normal"><text:s text:c="4"/>int CheckCount=0;</text:p>
      <text:p text:style-name="Normal"/>
      <text:p text:style-name="Normal"><text:s text:c="4"/>while(i!=Size)</text:p>
      <text:p text:style-name="Normal"><text:s text:c="4"/>{</text:p>
      <text:p text:style-name="Normal"/>
      <text:p text:style-name="Normal"><text:s text:c="8"/>if ((container[i].getAnimalid()&gt;"0")&amp;&amp;(container[i].getCost()&gt;0)&amp;&amp;(container[i].getGrossSaleprice()&gt;0)) // No need to check all variables.</text:p>
      <text:p text:style-name="Normal"><text:s text:c="8"/>{</text:p>
      <text:soft-page-break/>
      <text:p text:style-name="Normal"><text:s text:c="12"/>CheckCount++;</text:p>
      <text:p text:style-name="Normal"><text:s text:c="12"/>i++;</text:p>
      <text:p text:style-name="Normal"><text:s text:c="8"/>}</text:p>
      <text:p text:style-name="Normal"><text:s text:c="8"/>else if (container[i].getAnimalid()=="0")</text:p>
      <text:p text:style-name="Normal"><text:s text:c="8"/>{</text:p>
      <text:p text:style-name="Normal"><text:s text:c="12"/>i++;</text:p>
      <text:p text:style-name="Normal"><text:s text:c="8"/>}</text:p>
      <text:p text:style-name="Normal"><text:s text:c="4"/>}</text:p>
      <text:p text:style-name="Normal"/>
      <text:p text:style-name="Normal"><text:s text:c="4"/>if (CountFilled.GetCounter()!=CheckCount)</text:p>
      <text:p text:style-name="Normal"><text:s text:c="4"/>{</text:p>
      <text:p text:style-name="Normal"/>
      <text:p text:style-name="Normal"/>
      <text:p text:style-name="Normal"><text:s text:c="8"/>cout&lt;&lt;"There has been an error in the number of animals recorded in the database which is now being corrected\n";</text:p>
      <text:p text:style-name="Normal"/>
      <text:p text:style-name="Normal"><text:s text:c="8"/>CountFilled.SetCounter(CheckCount); <text:s/>// Counter should be corrected if an error has been encountered.</text:p>
      <text:p text:style-name="Normal"><text:s text:c="8"/>return 0;</text:p>
      <text:p text:style-name="Normal"/>
      <text:p text:style-name="Normal"><text:s text:c="4"/>}</text:p>
      <text:p text:style-name="Normal"><text:s text:c="4"/>else if(CountFilled.GetCounter()==CheckCount)</text:p>
      <text:p text:style-name="Normal"><text:s text:c="4"/>{</text:p>
      <text:p text:style-name="Normal"/>
      <text:p text:style-name="Normal"><text:s text:c="8"/>cout&lt;&lt;"Count has been verified and is correct\n";</text:p>
      <text:p text:style-name="Normal"><text:s text:c="8"/>cout&lt;&lt;"\n";</text:p>
      <text:p text:style-name="Normal"><text:s text:c="8"/>return 0;</text:p>
      <text:p text:style-name="Normal"><text:s text:c="4"/>}</text:p>
      <text:p text:style-name="Normal"><text:s text:c="4"/>return 0;</text:p>
      <text:p text:style-name="Normal"/>
      <text:p text:style-name="Normal">}</text:p>
      <text:p text:style-name="Normal"/>
      <text:p text:style-name="Normal"/>
      <text:p text:style-name="Normal">bool AnimalContainer::IfMaxReached(Counter&amp; CountFilled) <text:s text:c="3"/>// The user should be notiified if container is at</text:p>
      <text:p text:style-name="Normal">{ <text:s text:c="58"/>// or nearing full capacity so as to make more room.</text:p>
      <text:p text:style-name="Normal"/>
      <text:p text:style-name="Normal"/>
      <text:p text:style-name="Normal"/>
      <text:p text:style-name="Normal"><text:s text:c="4"/>if (CountFilled.GetCounter()&lt;(Size-10))</text:p>
      <text:p text:style-name="Normal"><text:s text:c="4"/>{</text:p>
      <text:p text:style-name="Normal"/>
      <text:p text:style-name="Normal"><text:s text:c="8"/>return false;</text:p>
      <text:p text:style-name="Normal"><text:s text:c="4"/>}</text:p>
      <text:p text:style-name="Normal"/>
      <text:p text:style-name="Normal"><text:s text:c="4"/>else if ((CountFilled.GetCounter()&gt;(Size-11))&amp;&amp;(CountFilled.GetCounter()&lt;(Size-1)))</text:p>
      <text:p text:style-name="Normal"><text:s text:c="4"/>{</text:p>
      <text:p text:style-name="Normal"><text:s text:c="8"/>cout&lt;&lt;"You have almost reached the maximum number of animal detail entries allowed\n";</text:p>
      <text:p text:style-name="Normal"><text:s text:c="8"/>return false;</text:p>
      <text:p text:style-name="Normal"><text:s text:c="4"/>}</text:p>
      <text:p text:style-name="Normal"/>
      <text:p text:style-name="Normal"><text:s text:c="4"/>else if (CountFilled.GetCounter()==(Size-1))</text:p>
      <text:p text:style-name="Normal"><text:s text:c="4"/>{</text:p>
      <text:p text:style-name="Normal"><text:s text:c="8"/>cout&lt;&lt;"You have reached the maximum number of members allowed in the Database\n";</text:p>
      <text:p text:style-name="Normal"><text:s text:c="8"/>cout&lt;&lt;"Delete enough members to make more space or ask your administrator for assistance\n";</text:p>
      <text:p text:style-name="Normal"><text:s text:c="8"/>return true;</text:p>
      <text:p text:style-name="Normal"><text:s text:c="4"/>}</text:p>
      <text:p text:style-name="Normal"><text:s text:c="4"/>return false;</text:p>
      <text:p text:style-name="Normal">}</text:p>
      <text:p text:style-name="Normal"/>
      <text:p text:style-name="Normal">void AnimalContainer::DisplayMember(int offset)</text:p>
      <text:p text:style-name="Normal">{</text:p>
      <text:p text:style-name="Normal"/>
      <text:p text:style-name="Normal"/>
      <text:p text:style-name="Normal"/>
      <text:p text:style-name="Normal"/>
      <text:p text:style-name="Normal"><text:s text:c="4"/>cout&lt;&lt;container[offset].getAnimalid(); <text:s text:c="19"/>//Getting alignment right for landscape view is important.</text:p>
      <text:p text:style-name="Normal"><text:s text:c="4"/>cout&lt;&lt;" <text:s text:c="2"/>";cout&lt;&lt;container[offset].getBreed();</text:p>
      <text:p text:style-name="Normal"><text:s text:c="4"/>cout&lt;&lt;" <text:s text:c="4"/>";cout&lt;&lt;container[offset].getSex();</text:p>
      <text:p text:style-name="Normal"><text:s text:c="4"/>cout&lt;&lt;" <text:s text:c="7"/>";cout&lt;&lt;container[offset].getInWeight();</text:p>
      <text:p text:style-name="Normal"><text:s text:c="4"/>cout&lt;&lt;" <text:s text:c="7"/>";cout&lt;&lt;container[offset].getCost();</text:p>
      <text:p text:style-name="Normal"><text:s text:c="4"/>cout&lt;&lt;" <text:s text:c="4"/>";cout&lt;&lt;container[offset].getBoughtDate();</text:p>
      <text:p text:style-name="Normal"><text:s text:c="4"/>cout&lt;&lt;" <text:s text:c="2"/>";cout&lt;&lt;container[offset].getSellDate();</text:p>
      <text:p text:style-name="Normal"><text:s text:c="4"/>cout&lt;&lt;" <text:s text:c="6"/>";cout&lt;&lt;container[offset].getAvCostProcess();</text:p>
      <text:p text:style-name="Normal"><text:s text:c="4"/>cout&lt;&lt;" <text:s text:c="17"/>";cout&lt;&lt;container[offset].getOutWeight();</text:p>
      <text:p text:style-name="Normal"><text:s text:c="4"/>cout&lt;&lt;" <text:s text:c="12"/>";cout&lt;&lt;container[offset].getRetailPricePerkg();</text:p>
      <text:p text:style-name="Normal"><text:s text:c="4"/>cout&lt;&lt;" <text:s text:c="14"/>";cout&lt;&lt;container[offset].getGrossSaleprice();</text:p>
      <text:p text:style-name="Normal"><text:s text:c="4"/>cout&lt;&lt;" <text:s text:c="7"/>";cout&lt;&lt;container[offset].getSupplierName();</text:p>
      <text:p text:style-name="Normal"/>
      <text:p text:style-name="Normal"><text:s text:c="4"/>cout&lt;&lt;"\n";</text:p>
      <text:p text:style-name="Normal">}</text:p>
      <text:p text:style-name="Normal"/>
      <text:p text:style-name="Normal"/>
      <text:p text:style-name="Normal">int AnimalContainer::search(FarmAnimal *Temps,Counter&amp; CountFilled) // Search should be overloaded...one type for search and</text:p>
      <text:p text:style-name="Normal">{ <text:s text:c="66"/>// display and another to check for presence supporting</text:p>
      <text:p text:style-name="Normal"><text:s text:c="4"/>bool Valid=false; <text:s text:c="46"/>// create and delete functions.</text:p>
      <text:p text:style-name="Normal"><text:s text:c="4"/>int j;</text:p>
      <text:p text:style-name="Normal"><text:s text:c="4"/>string IDtosearch;</text:p>
      <text:p text:style-name="Normal"><text:s text:c="4"/>char ch;</text:p>
      <text:p text:style-name="Normal"/>
      <text:p text:style-name="Normal"><text:s text:c="4"/>cin.get(ch);</text:p>
      <text:p text:style-name="Normal"><text:s text:c="4"/>cout&lt;&lt;"please enter an ID number to search for\n\n";</text:p>
      <text:p text:style-name="Normal"><text:s text:c="4"/>VerifyCount(CountFilled);</text:p>
      <text:p text:style-name="Normal"/>
      <text:p text:style-name="Normal"/>
      <text:p text:style-name="Normal"><text:s text:c="4"/>if(CountFilled.GetCounter()&gt;0)</text:p>
      <text:p text:style-name="Normal"><text:s text:c="4"/>{</text:p>
      <text:p text:style-name="Normal"/>
      <text:p text:style-name="Normal"><text:s text:c="4"/>getline(cin,IDtosearch);</text:p>
      <text:p text:style-name="Normal"><text:s text:c="4"/>Valid=container[0].CheckIfAnimalIdIsValid(IDtosearch); <text:s text:c="3"/>//Screen Id entered to ensure it is a valid format.</text:p>
      <text:p text:style-name="Normal"/>
      <text:p text:style-name="Normal"><text:s text:c="8"/>while(Valid==false)</text:p>
      <text:p text:style-name="Normal"><text:s text:c="8"/>{</text:p>
      <text:p text:style-name="Normal"><text:s text:c="8"/>cout&lt;&lt;"Invalid ID or incorrect format, try again\n\n"; // Do not proceed until format entered is correct.</text:p>
      <text:p text:style-name="Normal"><text:s text:c="12"/>getline(cin,IDtosearch);</text:p>
      <text:p text:style-name="Normal"><text:s text:c="12"/>cout&lt;&lt;"\n";</text:p>
      <text:p text:style-name="Normal"><text:s text:c="12"/>Valid=container[0].CheckIfAnimalIdIsValid(IDtosearch);</text:p>
      <text:p text:style-name="Normal"><text:s text:c="8"/>}</text:p>
      <text:p text:style-name="Normal"/>
      <text:p text:style-name="Normal"><text:s text:c="8"/>for(j=0; j&lt;CountFilled.GetCounter(); j++)</text:p>
      <text:p text:style-name="Normal"><text:s text:c="4"/>{</text:p>
      <text:p text:style-name="Normal"/>
      <text:p text:style-name="Normal"><text:s text:c="8"/>if (container[j].getAnimalid()==IDtosearch)</text:p>
      <text:p text:style-name="Normal"><text:s text:c="8"/>{</text:p>
      <text:p text:style-name="Normal"/>
      <text:p text:style-name="Normal"><text:s text:c="12"/>*Temps= container[j];</text:p>
      <text:p text:style-name="Normal"><text:s text:c="12"/>cout&lt;&lt;"this animal is a member of the database and here are it's details:\n\n"; //For user convenience, display if found.</text:p>
      <text:p text:style-name="Normal"/>
      <text:p text:style-name="Normal"><text:s text:c="12"/>cout&lt;&lt;"AnimalID <text:s text:c="7"/>";cout&lt;&lt;"Breed <text:s text:c="6"/>";cout&lt;&lt;"Sex <text:s/>";cout&lt;&lt;"InWeight(kgs) ";cout&lt;&lt;"Cost <text:s text:c="3"/>"; cout&lt;&lt;"BoughtDate <text:s/>";cout&lt;&lt;"SellDate <text:s/>";cout&lt;&lt;"AverageCostProcesses <text:s/>";cout&lt;&lt;"Outweight(kgs) <text:s/>";cout&lt;&lt;"RetailPrice/Kg <text:s/>";cout&lt;&lt;"GrossSalePrice <text:s/>";cout&lt;&lt;"SupplierName\n\n";</text:p>
      <text:p text:style-name="Normal"><text:s text:c="12"/>cout&lt;&lt;Temps-&gt;getAnimalid();</text:p>
      <text:p text:style-name="Normal"><text:s text:c="4"/>cout&lt;&lt;" <text:s text:c="2"/>";cout&lt;&lt;Temps-&gt;getBreed();</text:p>
      <text:soft-page-break/>
      <text:p text:style-name="Normal"><text:s text:c="4"/>cout&lt;&lt;" <text:s text:c="4"/>";cout&lt;&lt;Temps-&gt;getSex();</text:p>
      <text:p text:style-name="Normal"><text:s text:c="4"/>cout&lt;&lt;" <text:s text:c="7"/>";cout&lt;&lt;Temps-&gt;getInWeight();</text:p>
      <text:p text:style-name="Normal"><text:s text:c="4"/>cout&lt;&lt;" <text:s text:c="7"/>";cout&lt;&lt;Temps-&gt;getCost();</text:p>
      <text:p text:style-name="Normal"><text:s text:c="4"/>cout&lt;&lt;" <text:s text:c="4"/>";cout&lt;&lt;Temps-&gt;getBoughtDate();</text:p>
      <text:p text:style-name="Normal"><text:s text:c="4"/>cout&lt;&lt;" <text:s text:c="2"/>";cout&lt;&lt;Temps-&gt;getSellDate();</text:p>
      <text:p text:style-name="Normal"><text:s text:c="4"/>cout&lt;&lt;" <text:s text:c="6"/>";cout&lt;&lt;Temps-&gt;getAvCostProcess();</text:p>
      <text:p text:style-name="Normal"><text:s text:c="4"/>cout&lt;&lt;" <text:s text:c="17"/>";cout&lt;&lt;Temps-&gt;getOutWeight();</text:p>
      <text:p text:style-name="Normal"><text:s text:c="4"/>cout&lt;&lt;" <text:s text:c="12"/>";cout&lt;&lt;Temps-&gt;getRetailPricePerkg();</text:p>
      <text:p text:style-name="Normal"><text:s text:c="4"/>cout&lt;&lt;" <text:s text:c="14"/>";cout&lt;&lt;Temps-&gt;getGrossSaleprice();</text:p>
      <text:p text:style-name="Normal"><text:s text:c="4"/>cout&lt;&lt;" <text:s text:c="7"/>";cout&lt;&lt;Temps-&gt;getSupplierName();</text:p>
      <text:p text:style-name="Normal"/>
      <text:p text:style-name="Normal"><text:s text:c="4"/>cout&lt;&lt;"\n";</text:p>
      <text:p text:style-name="Normal"/>
      <text:p text:style-name="Normal"><text:s text:c="12"/>break;</text:p>
      <text:p text:style-name="Normal"><text:s text:c="12"/>}</text:p>
      <text:p text:style-name="Normal"><text:s text:c="8"/>else if ((container[j].getAnimalid()!=IDtosearch)&amp;&amp;(j!=CountFilled.GetCounter()-1)) //skip over if not a member</text:p>
      <text:p text:style-name="Normal"><text:s text:c="8"/>{</text:p>
      <text:p text:style-name="Normal"/>
      <text:p text:style-name="Normal"><text:s text:c="12"/>continue;</text:p>
      <text:p text:style-name="Normal"><text:s text:c="8"/>}</text:p>
      <text:p text:style-name="Normal"><text:s text:c="8"/>else if((container[j].getAnimalid()!=IDtosearch)&amp;&amp;(j==CountFilled.GetCounter()-1)) //end search if not found</text:p>
      <text:p text:style-name="Normal"><text:s text:c="8"/>{</text:p>
      <text:p text:style-name="Normal"/>
      <text:p text:style-name="Normal"><text:s text:c="12"/>cout&lt;&lt;"Animal ID not a member\n\n";</text:p>
      <text:p text:style-name="Normal"><text:s text:c="12"/>break;</text:p>
      <text:p text:style-name="Normal"><text:s text:c="8"/>}</text:p>
      <text:p text:style-name="Normal"/>
      <text:p text:style-name="Normal"/>
      <text:p text:style-name="Normal"><text:s text:c="4"/>}</text:p>
      <text:p text:style-name="Normal"><text:s text:c="6"/>}</text:p>
      <text:soft-page-break/>
      <text:p text:style-name="Normal"><text:s text:c="4"/>else if(CountFilled.GetCounter()==0)</text:p>
      <text:p text:style-name="Normal"><text:s text:c="4"/>{</text:p>
      <text:p text:style-name="Normal"><text:s text:c="8"/>cout&lt;&lt;"Container is empty. Return to main menu\n";</text:p>
      <text:p text:style-name="Normal"><text:s text:c="8"/>return 0;</text:p>
      <text:p text:style-name="Normal"><text:s text:c="4"/>}</text:p>
      <text:p text:style-name="Normal"/>
      <text:p text:style-name="Normal"/>
      <text:p text:style-name="Normal"><text:s text:c="4"/>return 0;</text:p>
      <text:p text:style-name="Normal">}</text:p>
      <text:p text:style-name="Normal"/>
      <text:p text:style-name="Normal">int AnimalContainer::search(FarmAnimal *Temps,bool *ifpresent,Counter&amp; CountFilled) <text:s text:c="2"/>// To support create and delete functions.</text:p>
      <text:p text:style-name="Normal"/>
      <text:p text:style-name="Normal">{</text:p>
      <text:p text:style-name="Normal"><text:s text:c="4"/>*ifpresent=false; <text:s text:c="6"/>//Has been passed by reference as indicator when part of external function.</text:p>
      <text:p text:style-name="Normal"><text:s text:c="4"/>int j;</text:p>
      <text:p text:style-name="Normal"><text:s text:c="4"/>int MemberNumber=0;</text:p>
      <text:p text:style-name="Normal"><text:s text:c="4"/>for(j=0; j&lt;CountFilled.GetCounter(); j++)</text:p>
      <text:p text:style-name="Normal"><text:s text:c="4"/>{</text:p>
      <text:p text:style-name="Normal"/>
      <text:p text:style-name="Normal"><text:s text:c="8"/>if (container[j].getAnimalid()==Temps-&gt;getAnimalid())</text:p>
      <text:p text:style-name="Normal"><text:s text:c="8"/>{</text:p>
      <text:p text:style-name="Normal"/>
      <text:p text:style-name="Normal"><text:s text:c="12"/>*ifpresent=true;</text:p>
      <text:p text:style-name="Normal"><text:s text:c="12"/>MemberNumber=j;</text:p>
      <text:p text:style-name="Normal"><text:s text:c="12"/>break;</text:p>
      <text:p text:style-name="Normal"><text:s text:c="8"/>}</text:p>
      <text:p text:style-name="Normal"><text:s text:c="8"/>else if (j==(CountFilled.GetCounter()-1))</text:p>
      <text:p text:style-name="Normal"><text:s text:c="8"/>{</text:p>
      <text:p text:style-name="Normal"/>
      <text:p text:style-name="Normal"><text:s text:c="12"/>*ifpresent=false;</text:p>
      <text:soft-page-break/>
      <text:p text:style-name="Normal"><text:s text:c="12"/>break;</text:p>
      <text:p text:style-name="Normal"><text:s text:c="8"/>}</text:p>
      <text:p text:style-name="Normal"><text:s text:c="8"/>else if(j&lt;CountFilled.GetCounter())</text:p>
      <text:p text:style-name="Normal"><text:s text:c="8"/>{</text:p>
      <text:p text:style-name="Normal"><text:s text:c="12"/>continue;</text:p>
      <text:p text:style-name="Normal"><text:s text:c="8"/>}</text:p>
      <text:p text:style-name="Normal"/>
      <text:p text:style-name="Normal"><text:s text:c="4"/>}</text:p>
      <text:p text:style-name="Normal"><text:s text:c="4"/>return MemberNumber;</text:p>
      <text:p text:style-name="Normal"/>
      <text:p text:style-name="Normal">}</text:p>
      <text:p text:style-name="Normal"/>
      <text:p text:style-name="Normal">int AnimalContainer::CreateNewMember(FarmAnimal *tempc,Counter&amp; CountFilled)</text:p>
      <text:p text:style-name="Normal">{</text:p>
      <text:p text:style-name="Normal"><text:s text:c="4"/>char <text:s/>ch;</text:p>
      <text:p text:style-name="Normal"><text:s text:c="4"/>bool ifispresent=false;</text:p>
      <text:p text:style-name="Normal"><text:s text:c="4"/>bool CapacityVal=false;</text:p>
      <text:p text:style-name="Normal"><text:s text:c="4"/>int SalesFlag=0;</text:p>
      <text:p text:style-name="Normal"><text:s text:c="4"/>cout&lt;&lt;"Please enter the details of the Animal you wish to create\n";</text:p>
      <text:p text:style-name="Normal"/>
      <text:p text:style-name="Normal"><text:s text:c="4"/>cin.get(ch);</text:p>
      <text:p text:style-name="Normal"><text:s text:c="4"/>tempc-&gt;setAnimalid(true); <text:s text:c="13"/>// Use a temporary object first to and ensure is not a member</text:p>
      <text:p text:style-name="Normal"><text:s text:c="4"/>tempc-&gt;setCost(true); <text:s text:c="17"/>// before added to container.</text:p>
      <text:p text:style-name="Normal"><text:s text:c="4"/>tempc-&gt;setSupplierName(true);</text:p>
      <text:p text:style-name="Normal"><text:s text:c="4"/>tempc-&gt;setBoughtDate(true);</text:p>
      <text:p text:style-name="Normal"><text:s text:c="4"/>tempc-&gt;setInWeight(true);</text:p>
      <text:p text:style-name="Normal"><text:s text:c="4"/>tempc-&gt;setSex(true);</text:p>
      <text:p text:style-name="Normal"><text:s text:c="4"/>tempc-&gt;setBreed(true);</text:p>
      <text:p text:style-name="Normal"/>
      <text:p text:style-name="Normal"><text:s text:c="4"/>cout&lt;&lt;"Do you have sales data to enter? Select 1 for yes or 0 for no.\n";</text:p>
      <text:p text:style-name="Normal"><text:s text:c="4"/>cin&gt;&gt;SalesFlag;</text:p>
      <text:soft-page-break/>
      <text:p text:style-name="Normal"><text:s text:c="4"/>if((SalesFlag!=1)&amp;&amp;(SalesFlag!=0))</text:p>
      <text:p text:style-name="Normal"><text:s text:c="8"/>{</text:p>
      <text:p text:style-name="Normal"><text:s text:c="8"/>cout&lt;&lt;"That is an invalid entry. Return to Your main menu and try again\n";</text:p>
      <text:p text:style-name="Normal"><text:s text:c="38"/>return 0;</text:p>
      <text:p text:style-name="Normal"><text:s text:c="8"/>}</text:p>
      <text:p text:style-name="Normal"><text:s text:c="4"/>else if(SalesFlag==0)</text:p>
      <text:p text:style-name="Normal"><text:s text:c="4"/>{</text:p>
      <text:p text:style-name="Normal"/>
      <text:p text:style-name="Normal"><text:s text:c="4"/>tempc-&gt;setSellDate();</text:p>
      <text:p text:style-name="Normal"><text:s text:c="4"/>tempc-&gt;setOutWeight();</text:p>
      <text:p text:style-name="Normal"><text:s text:c="4"/>tempc-&gt;setRetailPricePerkg();</text:p>
      <text:p text:style-name="Normal"><text:s text:c="4"/>tempc-&gt;setAvCostProcess();</text:p>
      <text:p text:style-name="Normal"/>
      <text:p text:style-name="Normal"/>
      <text:p text:style-name="Normal"><text:s text:c="4"/>}</text:p>
      <text:p text:style-name="Normal"><text:s text:c="4"/>else if(SalesFlag==1)</text:p>
      <text:p text:style-name="Normal"><text:s text:c="4"/>{</text:p>
      <text:p text:style-name="Normal"><text:s text:c="4"/>cin.get(ch);</text:p>
      <text:p text:style-name="Normal"><text:s text:c="4"/>tempc-&gt;setSellDate(true);</text:p>
      <text:p text:style-name="Normal"><text:s text:c="4"/>tempc-&gt;setOutWeight(true);</text:p>
      <text:p text:style-name="Normal"><text:s text:c="4"/>tempc-&gt;setRetailPricePerkg(true);</text:p>
      <text:p text:style-name="Normal"><text:s text:c="4"/>tempc-&gt;setAvCostProcess(true);</text:p>
      <text:p text:style-name="Normal"/>
      <text:p text:style-name="Normal"><text:s text:c="4"/>}</text:p>
      <text:p text:style-name="Normal"/>
      <text:p text:style-name="Normal"><text:s text:c="4"/>search(tempc,&amp;ifispresent,CountFilled);</text:p>
      <text:p text:style-name="Normal"/>
      <text:p text:style-name="Normal"><text:s text:c="4"/>if(!(ifispresent)) <text:s text:c="23"/>// Must ensure not already present before adding to container.</text:p>
      <text:p text:style-name="Normal"><text:s text:c="4"/>{</text:p>
      <text:p text:style-name="Normal"><text:s text:c="8"/>CapacityVal=IfMaxReached(CountFilled); <text:s/>// Must check for sufficient space in container</text:p>
      <text:p text:style-name="Normal"><text:s text:c="48"/>// before attempting to add.</text:p>
      <text:soft-page-break/>
      <text:p text:style-name="Normal"><text:s text:c="8"/>if ( CapacityVal==true ){</text:p>
      <text:p text:style-name="Normal"><text:s text:c="8"/>return 0;</text:p>
      <text:p text:style-name="Normal"><text:s text:c="32"/>}</text:p>
      <text:p text:style-name="Normal"><text:s text:c="8"/>else if (CapacityVal==false){</text:p>
      <text:p text:style-name="Normal"><text:s text:c="8"/>VerifyCount(CountFilled);</text:p>
      <text:p text:style-name="Normal"><text:s text:c="8"/>InsertNewMember(tempc,CountFilled);</text:p>
      <text:p text:style-name="Normal"/>
      <text:p text:style-name="Normal"><text:s text:c="36"/>}</text:p>
      <text:p text:style-name="Normal"><text:s text:c="4"/>else if (ifispresent)</text:p>
      <text:p text:style-name="Normal"><text:s text:c="4"/>{</text:p>
      <text:p text:style-name="Normal"/>
      <text:p text:style-name="Normal"><text:s text:c="8"/>cout&lt;&lt;"the member you entered is already a member of the database.\n"; // The user should be notified if attempting</text:p>
      <text:p text:style-name="Normal"><text:s text:c="8"/>cout&lt;&lt;"Duplicate entries are not allowed\n"; <text:s text:c="26"/>// to add a member that's already present.</text:p>
      <text:p text:style-name="Normal"><text:s text:c="4"/>}</text:p>
      <text:p text:style-name="Normal"><text:s text:c="4"/>}</text:p>
      <text:p text:style-name="Normal"><text:s text:c="4"/>return 0;</text:p>
      <text:p text:style-name="Normal"/>
      <text:p text:style-name="Normal">}</text:p>
      <text:p text:style-name="Normal"/>
      <text:p text:style-name="Normal">int AnimalContainer::DeleteMember(FarmAnimal *tempc,Counter&amp; CountFilled) <text:s/>// temp object available so as to pass by referencce</text:p>
      <text:p text:style-name="Normal">{ <text:s text:c="73"/>// Counter passed by reference to permanently</text:p>
      <text:p text:style-name="Normal"><text:s text:c="75"/>// record a change if is to be decremented.</text:p>
      <text:p text:style-name="Normal"><text:s text:c="4"/>int SortCounter=0;</text:p>
      <text:p text:style-name="Normal"><text:s text:c="4"/>bool IfPresent=false;</text:p>
      <text:p text:style-name="Normal"><text:s text:c="4"/>int Membernumber=0;</text:p>
      <text:p text:style-name="Normal"><text:s text:c="4"/>char ch;</text:p>
      <text:p text:style-name="Normal"><text:s text:c="4"/>cin.get(ch);</text:p>
      <text:p text:style-name="Normal"/>
      <text:p text:style-name="Normal"><text:s text:c="4"/>VerifyCount(CountFilled);</text:p>
      <text:p text:style-name="Normal"/>
      <text:p text:style-name="Normal"><text:s text:c="4"/>if(CountFilled.GetCounter()&gt;0) <text:s/>{</text:p>
      <text:p text:style-name="Normal"/>
      <text:p text:style-name="Normal"><text:s text:c="4"/>cout&lt;&lt;"Please enter the details of the Animal you wish to delete\n";</text:p>
      <text:p text:style-name="Normal"/>
      <text:p text:style-name="Normal"><text:s text:c="4"/>tempc-&gt;setAnimalid(true); <text:s text:c="9"/>// Must allow user to enter Id.</text:p>
      <text:p text:style-name="Normal"><text:s text:c="4"/>tempc-&gt;setCost();</text:p>
      <text:p text:style-name="Normal"><text:s text:c="4"/>tempc-&gt;setGrossSaleprice();</text:p>
      <text:p text:style-name="Normal"><text:s text:c="4"/>tempc-&gt;setSupplierName();</text:p>
      <text:p text:style-name="Normal"><text:s text:c="4"/>tempc-&gt;setBoughtDate();</text:p>
      <text:p text:style-name="Normal"><text:s text:c="4"/>tempc-&gt;setSellDate();</text:p>
      <text:p text:style-name="Normal"><text:s text:c="4"/>tempc-&gt;setInWeight();</text:p>
      <text:p text:style-name="Normal"><text:s text:c="4"/>tempc-&gt;setOutWeight();</text:p>
      <text:p text:style-name="Normal"><text:s text:c="4"/>tempc-&gt;setSex();</text:p>
      <text:p text:style-name="Normal"><text:s text:c="4"/>tempc-&gt;setRetailPricePerkg();</text:p>
      <text:p text:style-name="Normal"><text:s text:c="4"/>tempc-&gt;setAvCostProcess();</text:p>
      <text:p text:style-name="Normal"><text:s text:c="4"/>tempc-&gt;setBreed();</text:p>
      <text:p text:style-name="Normal"/>
      <text:p text:style-name="Normal"/>
      <text:p text:style-name="Normal"><text:s text:c="4"/>Membernumber=search(tempc,&amp;IfPresent,CountFilled); <text:s text:c="5"/>// Only attempt a delete if already present.</text:p>
      <text:p text:style-name="Normal"/>
      <text:p text:style-name="Normal"><text:s text:c="4"/>if ((IfPresent)&amp;&amp;(Membernumber!=(CountFilled.GetCounter()-1)))</text:p>
      <text:p text:style-name="Normal"><text:s text:c="4"/>{</text:p>
      <text:p text:style-name="Normal"/>
      <text:p text:style-name="Normal"><text:s text:c="8"/>container[Membernumber].setAnimalid(); <text:s text:c="22"/>// Must firstly zero or neutralize member to delete</text:p>
      <text:p text:style-name="Normal"><text:s text:c="8"/>container[Membernumber].setCost();</text:p>
      <text:p text:style-name="Normal"><text:s text:c="8"/>container[Membernumber].setGrossSaleprice();</text:p>
      <text:p text:style-name="Normal"><text:s text:c="8"/>container[Membernumber].setSupplierName();</text:p>
      <text:p text:style-name="Normal"><text:s text:c="8"/>container[Membernumber].setBoughtDate();</text:p>
      <text:p text:style-name="Normal"><text:s text:c="8"/>container[Membernumber].setSellDate();</text:p>
      <text:soft-page-break/>
      <text:p text:style-name="Normal"><text:s text:c="8"/>container[Membernumber].setInWeight();</text:p>
      <text:p text:style-name="Normal"><text:s text:c="8"/>container[Membernumber].setOutWeight();</text:p>
      <text:p text:style-name="Normal"><text:s text:c="8"/>container[Membernumber].setSex();</text:p>
      <text:p text:style-name="Normal"><text:s text:c="8"/>container[Membernumber].setRetailPricePerkg();</text:p>
      <text:p text:style-name="Normal"><text:s text:c="8"/>container[Membernumber].setAvCostProcess();</text:p>
      <text:p text:style-name="Normal"><text:s text:c="8"/>container[Membernumber].setBreed();</text:p>
      <text:p text:style-name="Normal"/>
      <text:p text:style-name="Normal"><text:s text:c="8"/>SortCounter=(CountFilled.GetCounter()-(Membernumber+1));</text:p>
      <text:p text:style-name="Normal"/>
      <text:p text:style-name="Normal"><text:s text:c="8"/>while (SortCounter!=0) <text:s text:c="36"/>// If not last member</text:p>
      <text:p text:style-name="Normal"><text:s text:c="8"/>{ <text:s text:c="57"/>// each member must be shifted one place to ensure</text:p>
      <text:p text:style-name="Normal"><text:s text:c="67"/>// container will not have unfilled members.</text:p>
      <text:p text:style-name="Normal"/>
      <text:p text:style-name="Normal"><text:s text:c="12"/>container[Membernumber]=container[Membernumber+1];</text:p>
      <text:p text:style-name="Normal"/>
      <text:p text:style-name="Normal"><text:s text:c="12"/>container[Membernumber+1].setAnimalid();</text:p>
      <text:p text:style-name="Normal"><text:s text:c="12"/>container[Membernumber+1].setCost();</text:p>
      <text:p text:style-name="Normal"><text:s text:c="12"/>container[Membernumber+1].setGrossSaleprice();</text:p>
      <text:p text:style-name="Normal"><text:s text:c="12"/>container[Membernumber+1].setSupplierName();</text:p>
      <text:p text:style-name="Normal"><text:s text:c="12"/>container[Membernumber+1].setBoughtDate();</text:p>
      <text:p text:style-name="Normal"><text:s text:c="12"/>container[Membernumber+1].setSellDate();</text:p>
      <text:p text:style-name="Normal"><text:s text:c="12"/>container[Membernumber+1].setInWeight();</text:p>
      <text:p text:style-name="Normal"><text:s text:c="12"/>container[Membernumber+1].setOutWeight();</text:p>
      <text:p text:style-name="Normal"><text:s text:c="12"/>container[Membernumber+1].setSex();</text:p>
      <text:p text:style-name="Normal"><text:s text:c="12"/>container[Membernumber+1].setRetailPricePerkg();</text:p>
      <text:p text:style-name="Normal"><text:s text:c="12"/>container[Membernumber+1].setAvCostProcess();</text:p>
      <text:p text:style-name="Normal"><text:s text:c="12"/>container[Membernumber+1].setBreed();</text:p>
      <text:p text:style-name="Normal"/>
      <text:p text:style-name="Normal"><text:s text:c="12"/>Membernumber++;</text:p>
      <text:p text:style-name="Normal"><text:s text:c="12"/>SortCounter--;</text:p>
      <text:p text:style-name="Normal"><text:s text:c="8"/>}</text:p>
      <text:p text:style-name="Normal"/>
      <text:p text:style-name="Normal"><text:s text:c="8"/>--CountFilled;</text:p>
      <text:p text:style-name="Normal"><text:s text:c="8"/>cout&lt;&lt;"The animal member with id number\t";</text:p>
      <text:p text:style-name="Normal"><text:s text:c="8"/>cout&lt;&lt;tempc-&gt;getAnimalid();</text:p>
      <text:p text:style-name="Normal"><text:s text:c="7"/>cout&lt;&lt;"\t";</text:p>
      <text:p text:style-name="Normal"><text:s text:c="8"/>cout&lt;&lt;"has now been deleted from the container\n";</text:p>
      <text:p text:style-name="Normal"><text:s text:c="4"/>}</text:p>
      <text:p text:style-name="Normal"/>
      <text:p text:style-name="Normal"><text:s text:c="4"/>else if ((IfPresent)&amp;&amp;(Membernumber==(CountFilled.GetCounter()-1))) <text:s text:c="3"/>// No need to implement shift if member is last.</text:p>
      <text:p text:style-name="Normal"><text:s text:c="4"/>{</text:p>
      <text:p text:style-name="Normal"/>
      <text:p text:style-name="Normal"><text:s text:c="8"/>container[Membernumber].setAnimalid();</text:p>
      <text:p text:style-name="Normal"><text:s text:c="8"/>container[Membernumber].setCost();</text:p>
      <text:p text:style-name="Normal"><text:s text:c="8"/>container[Membernumber].setGrossSaleprice();</text:p>
      <text:p text:style-name="Normal"><text:s text:c="8"/>container[Membernumber].setSupplierName();</text:p>
      <text:p text:style-name="Normal"><text:s text:c="8"/>container[Membernumber].setBoughtDate();</text:p>
      <text:p text:style-name="Normal"><text:s text:c="8"/>container[Membernumber].setSellDate();</text:p>
      <text:p text:style-name="Normal"><text:s text:c="8"/>container[Membernumber].setInWeight();</text:p>
      <text:p text:style-name="Normal"><text:s text:c="8"/>container[Membernumber].setOutWeight();</text:p>
      <text:p text:style-name="Normal"><text:s text:c="8"/>container[Membernumber].setSex();</text:p>
      <text:p text:style-name="Normal"><text:s text:c="8"/>container[Membernumber].setRetailPricePerkg();</text:p>
      <text:p text:style-name="Normal"><text:s text:c="8"/>container[Membernumber].setAvCostProcess();</text:p>
      <text:p text:style-name="Normal"><text:s text:c="8"/>container[Membernumber].setBreed();</text:p>
      <text:p text:style-name="Normal"/>
      <text:p text:style-name="Normal"><text:s text:c="8"/>--CountFilled;</text:p>
      <text:p text:style-name="Normal"><text:s text:c="8"/>cout&lt;&lt;"The animal member with id number\t";</text:p>
      <text:p text:style-name="Normal"><text:s text:c="8"/>cout&lt;&lt;tempc-&gt;getAnimalid();</text:p>
      <text:p text:style-name="Normal"><text:s text:c="8"/>cout&lt;&lt;"\t";</text:p>
      <text:p text:style-name="Normal"><text:s text:c="8"/>cout&lt;&lt;"has now been deleted from the container\n";</text:p>
      <text:p text:style-name="Normal"><text:s text:c="4"/>}</text:p>
      <text:soft-page-break/>
      <text:p text:style-name="Normal"><text:s text:c="4"/>else if (!IfPresent)</text:p>
      <text:p text:style-name="Normal"><text:s text:c="4"/>{</text:p>
      <text:p text:style-name="Normal"><text:s text:c="8"/>cout&lt;&lt;"The member you entered is not a member of the database\n";</text:p>
      <text:p text:style-name="Normal"><text:s text:c="4"/>}</text:p>
      <text:p text:style-name="Normal"><text:s text:c="53"/>}</text:p>
      <text:p text:style-name="Normal"><text:s text:c="4"/>else if(CountFilled.GetCounter()==0)</text:p>
      <text:p text:style-name="Normal"><text:s text:c="4"/>{</text:p>
      <text:p text:style-name="Normal"><text:s text:c="4"/>cout&lt;&lt;"The container is empty. Return to main menu\n";</text:p>
      <text:p text:style-name="Normal"><text:s text:c="7"/>return 0;</text:p>
      <text:p text:style-name="Normal"><text:s text:c="4"/>}</text:p>
      <text:p text:style-name="Normal"/>
      <text:p text:style-name="Normal"><text:s text:c="4"/>return 0;</text:p>
      <text:p text:style-name="Normal">}</text:p>
      <text:p text:style-name="Normal"/>
      <text:p text:style-name="Normal">int AnimalContainer::Amend(FarmAnimal *tempc,Counter &amp;CountFilled) <text:s text:c="2"/>// User may want option to amend an existing member.</text:p>
      <text:p text:style-name="Normal">{</text:p>
      <text:p text:style-name="Normal"><text:s text:c="4"/>int MemberNumber=0;</text:p>
      <text:p text:style-name="Normal"><text:s text:c="4"/>char ch;</text:p>
      <text:p text:style-name="Normal"><text:s text:c="4"/>bool Valid=false;</text:p>
      <text:p text:style-name="Normal"><text:s text:c="4"/>bool EnsurePresence=false;</text:p>
      <text:p text:style-name="Normal"><text:s text:c="4"/>int Affirmation=0;</text:p>
      <text:p text:style-name="Normal"/>
      <text:p text:style-name="Normal"><text:s text:c="4"/>string AnimalID="0";</text:p>
      <text:p text:style-name="Normal"><text:s text:c="4"/>int SalesFlag=0;</text:p>
      <text:p text:style-name="Normal"/>
      <text:p text:style-name="Normal"><text:s text:c="4"/>cin.get(ch);</text:p>
      <text:p text:style-name="Normal"><text:s text:c="4"/>VerifyCount(CountFilled);</text:p>
      <text:p text:style-name="Normal"/>
      <text:p text:style-name="Normal"><text:s text:c="4"/>if (CountFilled.GetCounter()&gt;0) {</text:p>
      <text:p text:style-name="Normal"/>
      <text:soft-page-break/>
      <text:p text:style-name="Normal"><text:s text:c="4"/>cout&lt;&lt;"Please enter the ID number of the Animal whose details you wish to amend\n";</text:p>
      <text:p text:style-name="Normal"/>
      <text:p text:style-name="Normal"><text:s text:c="4"/>getline(cin,AnimalID);</text:p>
      <text:p text:style-name="Normal"><text:s text:c="4"/>Valid=container[0].CheckIfAnimalIdIsValid(AnimalID);</text:p>
      <text:p text:style-name="Normal"/>
      <text:p text:style-name="Normal"><text:s text:c="8"/>while(Valid==false){ <text:s text:c="37"/>// Force user to enter an ID with valid format(12 digits).</text:p>
      <text:p text:style-name="Normal"><text:s text:c="8"/>cout&lt;&lt;"Invalid ID or incorrect format, try again\n";</text:p>
      <text:p text:style-name="Normal"><text:s text:c="12"/>getline(cin,AnimalID);</text:p>
      <text:p text:style-name="Normal"><text:s text:c="12"/>Valid=container[0].CheckIfAnimalIdIsValid(AnimalID);</text:p>
      <text:p text:style-name="Normal"><text:s text:c="27"/>}</text:p>
      <text:p text:style-name="Normal"/>
      <text:p text:style-name="Normal"/>
      <text:p text:style-name="Normal"/>
      <text:p text:style-name="Normal"/>
      <text:p text:style-name="Normal"><text:s text:c="4"/>tempc-&gt;setAnimalid(false,AnimalID);</text:p>
      <text:p text:style-name="Normal"/>
      <text:p text:style-name="Normal"><text:s text:c="4"/>MemberNumber=search(tempc,&amp;EnsurePresence,CountFilled);</text:p>
      <text:p text:style-name="Normal"/>
      <text:p text:style-name="Normal"><text:s text:c="4"/>if (EnsurePresence==false) <text:s text:c="28"/>// Must check to ensure presence firstly.</text:p>
      <text:p text:style-name="Normal"><text:s text:c="4"/>{</text:p>
      <text:p text:style-name="Normal"/>
      <text:p text:style-name="Normal"><text:s text:c="8"/>cout&lt;&lt;"No such animal details exist which are compatible with the ID number you provided\n\n";</text:p>
      <text:p text:style-name="Normal"><text:s text:c="8"/>return 0;</text:p>
      <text:p text:style-name="Normal"><text:s text:c="4"/>}</text:p>
      <text:p text:style-name="Normal"><text:s text:c="4"/>else if (EnsurePresence==true) <text:s text:c="3"/>//Should present member to user to gain confirmation</text:p>
      <text:p text:style-name="Normal"><text:s text:c="4"/>{</text:p>
      <text:p text:style-name="Normal"/>
      <text:p text:style-name="Normal"><text:s text:c="8"/>cout&lt;&lt;"here are the animal details compatible with the id number which you provided:\n\n";</text:p>
      <text:p text:style-name="Normal"><text:s text:c="8"/>cout&lt;&lt;"AnimalID <text:s text:c="7"/>";cout&lt;&lt;"Breed <text:s text:c="6"/>";cout&lt;&lt;"Sex <text:s/>";cout&lt;&lt;"InWeight(kgs) <text:s/>";cout&lt;&lt;"Cost <text:s text:c="3"/>"; cout&lt;&lt;"BoughtDate <text:s/>";cout&lt;&lt;"SellDate <text:s/>";cout&lt;&lt;"AverageCostProcesses <text:s/>";cout&lt;&lt;"Outweight(kgs) <text:s/>";cout&lt;&lt;"RetailPrice/Kg <text:s/>";cout&lt;&lt;"GrossSalePrice <text:s/>";cout&lt;&lt;"SupplierName\n\n";</text:p>
      <text:soft-page-break/>
      <text:p text:style-name="Normal"><text:s text:c="8"/>DisplayMember(MemberNumber);</text:p>
      <text:p text:style-name="Normal"/>
      <text:p text:style-name="Normal"><text:s text:c="8"/>cout&lt;&lt;"Are these the Animal details you wish to amend?? Enter 1 for yes or 0 for no.\n";</text:p>
      <text:p text:style-name="Normal"><text:s text:c="8"/>cout&lt;&lt;"\n\n";</text:p>
      <text:p text:style-name="Normal"/>
      <text:p text:style-name="Normal"><text:s text:c="8"/>cin&gt;&gt;Affirmation;</text:p>
      <text:p text:style-name="Normal"/>
      <text:p text:style-name="Normal"><text:s text:c="8"/>if (Affirmation==1)</text:p>
      <text:p text:style-name="Normal"><text:s text:c="8"/>{</text:p>
      <text:p text:style-name="Normal"><text:s text:c="12"/>cout&lt;&lt;"Please update all of this animals details\n\n";</text:p>
      <text:p text:style-name="Normal"><text:s text:c="12"/>cin.get(ch);</text:p>
      <text:p text:style-name="Normal"/>
      <text:p text:style-name="Normal"/>
      <text:p text:style-name="Normal"/>
      <text:p text:style-name="Normal"><text:s text:c="12"/>container[MemberNumber].setAnimalid(true);</text:p>
      <text:p text:style-name="Normal"><text:s text:c="12"/>container[MemberNumber].setCost(true);</text:p>
      <text:p text:style-name="Normal"><text:s text:c="12"/>container[MemberNumber].setSupplierName(true);</text:p>
      <text:p text:style-name="Normal"><text:s text:c="12"/>container[MemberNumber].setBoughtDate(true);</text:p>
      <text:p text:style-name="Normal"><text:s text:c="12"/>container[MemberNumber].setInWeight(true);</text:p>
      <text:p text:style-name="Normal"><text:s text:c="12"/>container[MemberNumber].setSex(true);</text:p>
      <text:p text:style-name="Normal"><text:s text:c="12"/>container[MemberNumber].setBreed(true);</text:p>
      <text:p text:style-name="Normal"/>
      <text:p text:style-name="Normal"><text:s text:c="12"/>cout&lt;&lt;"Do you need to update Sales details? Enter 1 for yes or 0 for no.\n";</text:p>
      <text:p text:style-name="Normal"><text:s text:c="12"/>cin&gt;&gt;SalesFlag;</text:p>
      <text:p text:style-name="Normal"><text:s text:c="12"/>if((SalesFlag!=0)&amp;&amp;(SalesFlag!=1))</text:p>
      <text:p text:style-name="Normal"><text:s text:c="12"/>{</text:p>
      <text:p text:style-name="Normal"/>
      <text:p text:style-name="Normal"><text:s text:c="16"/>cout&lt;&lt;"That is an invalid entry. Please return to your Main Menu and try again\n";</text:p>
      <text:p text:style-name="Normal"><text:s text:c="16"/>return 0;</text:p>
      <text:p text:style-name="Normal"><text:s text:c="12"/>}</text:p>
      <text:p text:style-name="Normal"><text:s text:c="12"/>else if(SalesFlag==0)</text:p>
      <text:soft-page-break/>
      <text:p text:style-name="Normal"><text:s text:c="12"/>{</text:p>
      <text:p text:style-name="Normal"/>
      <text:p text:style-name="Normal"><text:s text:c="12"/>container[MemberNumber].setSellDate();</text:p>
      <text:p text:style-name="Normal"><text:s text:c="12"/>container[MemberNumber].setOutWeight();</text:p>
      <text:p text:style-name="Normal"><text:s text:c="12"/>container[MemberNumber].setRetailPricePerkg();</text:p>
      <text:p text:style-name="Normal"><text:s text:c="12"/>container[MemberNumber].setAvCostProcess();</text:p>
      <text:p text:style-name="Normal"><text:s text:c="12"/>container[MemberNumber].setGrossSaleprice();</text:p>
      <text:p text:style-name="Normal"><text:s text:c="12"/>}</text:p>
      <text:p text:style-name="Normal"><text:s text:c="12"/>else if(SalesFlag==1){</text:p>
      <text:p text:style-name="Normal"><text:s text:c="12"/>cin.get(ch);</text:p>
      <text:p text:style-name="Normal"><text:s text:c="12"/>container[MemberNumber].setSellDate(true);</text:p>
      <text:p text:style-name="Normal"><text:s text:c="12"/>container[MemberNumber].setOutWeight(true);</text:p>
      <text:p text:style-name="Normal"><text:s text:c="12"/>container[MemberNumber].setRetailPricePerkg(true);</text:p>
      <text:p text:style-name="Normal"><text:s text:c="12"/>container[MemberNumber].setAvCostProcess(true);</text:p>
      <text:p text:style-name="Normal"/>
      <text:p text:style-name="Normal"><text:s text:c="33"/>}</text:p>
      <text:p text:style-name="Normal"/>
      <text:p text:style-name="Normal"/>
      <text:p text:style-name="Normal"><text:s text:c="12"/>cout&lt;&lt;"Animal Details have now been amended\n";</text:p>
      <text:p text:style-name="Normal"><text:s text:c="12"/>return 0;</text:p>
      <text:p text:style-name="Normal"><text:s text:c="8"/>}</text:p>
      <text:p text:style-name="Normal"><text:s text:c="8"/>else if (Affirmation!=1)</text:p>
      <text:p text:style-name="Normal"><text:s text:c="8"/>{</text:p>
      <text:p text:style-name="Normal"><text:s text:c="12"/>cout&lt;&lt;"try Again\n";</text:p>
      <text:p text:style-name="Normal"><text:s text:c="12"/>Amend(tempc,CountFilled); <text:s text:c="13"/>// Should continue to request an ID until until confirmation is gained</text:p>
      <text:p text:style-name="Normal"><text:s text:c="51"/>// by using recursion.</text:p>
      <text:p text:style-name="Normal"><text:s text:c="8"/>}</text:p>
      <text:p text:style-name="Normal"/>
      <text:p text:style-name="Normal"><text:s text:c="4"/>}</text:p>
      <text:p text:style-name="Normal"><text:s text:c="4"/>}</text:p>
      <text:soft-page-break/>
      <text:p text:style-name="Normal"><text:s text:c="4"/>else if(CountFilled.GetCounter()==0)</text:p>
      <text:p text:style-name="Normal"><text:s text:c="4"/>{</text:p>
      <text:p text:style-name="Normal"><text:s text:c="8"/>cout&lt;&lt;"The container is empty, return to main menu\n";</text:p>
      <text:p text:style-name="Normal"><text:s text:c="8"/>return 0;</text:p>
      <text:p text:style-name="Normal"><text:s text:c="5"/>}</text:p>
      <text:p text:style-name="Normal"/>
      <text:p text:style-name="Normal"/>
      <text:p text:style-name="Normal"><text:s text:c="4"/>return 0;</text:p>
      <text:p text:style-name="Normal">}</text:p>
      <text:p text:style-name="Normal"/>
      <text:p text:style-name="Normal"/>
      <text:p text:style-name="Normal"/>
      <text:p text:style-name="Normal">void AnimalContainer::InsertNewMember(FarmAnimal *Temps,Counter&amp; CountFilled)</text:p>
      <text:p text:style-name="Normal">{</text:p>
      <text:p text:style-name="Normal"/>
      <text:p text:style-name="Normal"/>
      <text:p text:style-name="Normal"><text:s text:c="4"/>container[CountFilled.GetCounter()]=(*Temps);</text:p>
      <text:p text:style-name="Normal"/>
      <text:p text:style-name="Normal"><text:s text:c="4"/>++CountFilled;</text:p>
      <text:p text:style-name="Normal">cout&lt;&lt;"Your new member has now been added to the database\n";</text:p>
      <text:p text:style-name="Normal">}</text:p>
      <text:p text:style-name="Normal"/>
      <text:p text:style-name="Normal"/>
      <text:p text:style-name="Normal">int AnimalContainer::DisplayContainerMembers(Counter&amp; CountFilled)</text:p>
      <text:p text:style-name="Normal"/>
      <text:p text:style-name="Normal">{</text:p>
      <text:p text:style-name="Normal"/>
      <text:p text:style-name="Normal"><text:s text:c="4"/>VerifyCount(CountFilled);</text:p>
      <text:p text:style-name="Normal"/>
      <text:p text:style-name="Normal"><text:s text:c="4"/>if (CountFilled.GetCounter()==0) { <text:s text:c="26"/>// Controlled and dependant on counter value.</text:p>
      <text:p text:style-name="Normal"><text:s text:c="8"/>cout&lt;&lt;"There is no data in the container to save, return to main menu\n";</text:p>
      <text:soft-page-break/>
      <text:p text:style-name="Normal"><text:s text:c="8"/>return 0;</text:p>
      <text:p text:style-name="Normal"/>
      <text:p text:style-name="Normal"><text:s text:c="37"/>}</text:p>
      <text:p text:style-name="Normal"/>
      <text:p text:style-name="Normal"><text:s text:c="4"/>else if(CountFilled.GetCounter()&gt;0){</text:p>
      <text:p text:style-name="Normal"/>
      <text:p text:style-name="Normal"><text:s text:c="8"/>cout&lt;&lt;"AnimalID <text:s text:c="7"/>";cout&lt;&lt;"Breed <text:s text:c="6"/>";cout&lt;&lt;"Sex <text:s/>";cout&lt;&lt;"InWeight(kgs) <text:s/>";cout&lt;&lt;"Cost <text:s text:c="3"/>"; cout&lt;&lt;"BoughtDate <text:s/>";cout&lt;&lt;"SellDate <text:s/>";cout&lt;&lt;"AverageCostProcesses <text:s/>";cout&lt;&lt;"Outweight(kgs) <text:s/>";cout&lt;&lt;"RetailPrice/Kg <text:s/>";cout&lt;&lt;"GrossSalePrice <text:s/>";cout&lt;&lt;"SupplierName\n\n";</text:p>
      <text:p text:style-name="Normal"/>
      <text:p text:style-name="Normal"/>
      <text:p text:style-name="Normal">for(int j=0; j&lt;CountFilled.GetCounter(); j++)</text:p>
      <text:p text:style-name="Normal"><text:s text:c="4"/>{</text:p>
      <text:p text:style-name="Normal"/>
      <text:p text:style-name="Normal"><text:s text:c="8"/>DisplayMember(j);</text:p>
      <text:p text:style-name="Normal"/>
      <text:p text:style-name="Normal"><text:s text:c="4"/>}</text:p>
      <text:p text:style-name="Normal"><text:s text:c="8"/>}</text:p>
      <text:p text:style-name="Normal">return 0;</text:p>
      <text:p text:style-name="Normal">}</text:p>
      <text:p text:style-name="Normal"/>
      <text:p text:style-name="Normal"/>
      <text:p text:style-name="Normal"/>
      <text:p text:style-name="Normal"/>
      <text:p text:style-name="Normal">Fileprocesses::Fileprocesses(int Size): AnimalContainer(Size){} <text:s text:c="2"/>// Size of container must percolate upwards to base class.</text:p>
      <text:p text:style-name="Normal"/>
      <text:p text:style-name="Normal">Fileprocesses::~Fileprocesses() {}</text:p>
      <text:p text:style-name="Normal"/>
      <text:p text:style-name="Normal"/>
      <text:p text:style-name="Normal">int Fileprocesses::LoadFromFile(Counter&amp; CountFilled) <text:s text:c="4"/>// Two types of file...one for saving data and the</text:p>
      <text:soft-page-break/>
      <text:p text:style-name="Normal">{ <text:s text:c="55"/>// other for presenting data in a report</text:p>
      <text:p text:style-name="Normal"/>
      <text:p text:style-name="Normal"/>
      <text:p text:style-name="Normal"/>
      <text:p text:style-name="Normal"><text:s text:c="4"/>char FileName[20];</text:p>
      <text:p text:style-name="Normal"><text:s text:c="4"/>string animalid;</text:p>
      <text:p text:style-name="Normal"><text:s text:c="4"/>int cost;</text:p>
      <text:p text:style-name="Normal"><text:s text:c="4"/>int inweight;</text:p>
      <text:p text:style-name="Normal"><text:s text:c="4"/>int avcostprocess;</text:p>
      <text:p text:style-name="Normal"><text:s text:c="4"/>int soldflag;</text:p>
      <text:p text:style-name="Normal"><text:s text:c="4"/>int outweight;</text:p>
      <text:p text:style-name="Normal"><text:s text:c="4"/>float Grosssaleprice;</text:p>
      <text:p text:style-name="Normal"><text:s text:c="4"/>float retailpricePerkg;</text:p>
      <text:p text:style-name="Normal"><text:s text:c="4"/>string suppliername;</text:p>
      <text:p text:style-name="Normal"><text:s text:c="4"/>string boughtdate;</text:p>
      <text:p text:style-name="Normal"><text:s text:c="4"/>string breed;</text:p>
      <text:p text:style-name="Normal"><text:s text:c="4"/>string sex;</text:p>
      <text:p text:style-name="Normal"><text:s text:c="4"/>string selldate;</text:p>
      <text:p text:style-name="Normal"/>
      <text:p text:style-name="Normal"/>
      <text:p text:style-name="Normal"><text:s text:c="4"/>int i=0;</text:p>
      <text:p text:style-name="Normal"><text:s text:c="4"/>int counter=0;</text:p>
      <text:p text:style-name="Normal"><text:s text:c="4"/>char ch;</text:p>
      <text:p text:style-name="Normal"/>
      <text:p text:style-name="Normal"><text:s text:c="4"/>cout&lt;&lt;"enter the name of your file\n";</text:p>
      <text:p text:style-name="Normal"><text:s text:c="4"/>cin&gt;&gt;FileName;</text:p>
      <text:p text:style-name="Normal"/>
      <text:p text:style-name="Normal"/>
      <text:p text:style-name="Normal"><text:s text:c="4"/>ifstream fin;</text:p>
      <text:p text:style-name="Normal"><text:s text:c="4"/>fin.open(FileName);</text:p>
      <text:p text:style-name="Normal"/>
      <text:soft-page-break/>
      <text:p text:style-name="Normal"><text:s text:c="4"/>if (!fin)</text:p>
      <text:p text:style-name="Normal"><text:s text:c="4"/>{</text:p>
      <text:p text:style-name="Normal"/>
      <text:p text:style-name="Normal"><text:s text:c="8"/>cout&lt;&lt;"problem opening file for reading\n"; <text:s text:c="3"/>// Must error check for opening of file.</text:p>
      <text:p text:style-name="Normal"><text:s text:c="8"/>return (1);</text:p>
      <text:p text:style-name="Normal"/>
      <text:p text:style-name="Normal"><text:s text:c="4"/>}</text:p>
      <text:p text:style-name="Normal"/>
      <text:p text:style-name="Normal"><text:s text:c="5"/>fin&gt;&gt;counter; <text:s text:c="8"/>// Counter must be the first object/variable stored to control intake of data.</text:p>
      <text:p text:style-name="Normal"/>
      <text:p text:style-name="Normal"><text:s text:c="5"/>if(counter==0)</text:p>
      <text:p text:style-name="Normal"><text:s text:c="5"/>{</text:p>
      <text:p text:style-name="Normal"><text:s text:c="9"/>cout&lt;&lt;"There is no data saved to file, return to your main menu\n";</text:p>
      <text:p text:style-name="Normal"><text:s text:c="5"/>}</text:p>
      <text:p text:style-name="Normal"><text:s text:c="4"/>else { CountFilled.SetCounter(counter);</text:p>
      <text:p text:style-name="Normal"/>
      <text:p text:style-name="Normal"><text:s text:c="9"/>}</text:p>
      <text:p text:style-name="Normal"/>
      <text:p text:style-name="Normal"/>
      <text:p text:style-name="Normal"><text:s text:c="4"/>for(i=0;i&lt;CountFilled.GetCounter();i++)</text:p>
      <text:p text:style-name="Normal"><text:s text:c="4"/>{</text:p>
      <text:p text:style-name="Normal"/>
      <text:p text:style-name="Normal"><text:s text:c="8"/>fin&gt;&gt;animalid; <text:s text:c="29"/>// Order of writing to file and reading from file must be the same.</text:p>
      <text:p text:style-name="Normal"><text:s text:c="8"/>container[i].setAnimalid(false,animalid);</text:p>
      <text:p text:style-name="Normal"><text:s text:c="8"/>fin.get(ch);</text:p>
      <text:p text:style-name="Normal"><text:s text:c="8"/>getline(fin,suppliername);</text:p>
      <text:p text:style-name="Normal"><text:s text:c="8"/>container[i].setSupplierName(false,suppliername);</text:p>
      <text:p text:style-name="Normal"><text:s text:c="8"/>fin&gt;&gt;boughtdate;</text:p>
      <text:p text:style-name="Normal"><text:s text:c="8"/>container[i].setBoughtDate(false,boughtdate);</text:p>
      <text:p text:style-name="Normal"><text:s text:c="8"/>fin.get(ch);</text:p>
      <text:p text:style-name="Normal"><text:s text:c="8"/>getline(fin,breed);</text:p>
      <text:soft-page-break/>
      <text:p text:style-name="Normal"><text:s text:c="8"/>container[i].setBreed(false,breed);</text:p>
      <text:p text:style-name="Normal"><text:s text:c="8"/>fin&gt;&gt;sex;</text:p>
      <text:p text:style-name="Normal"><text:s text:c="8"/>container[i].setSex(false,sex);</text:p>
      <text:p text:style-name="Normal"><text:s text:c="8"/>fin&gt;&gt;cost;</text:p>
      <text:p text:style-name="Normal"><text:s text:c="8"/>container[i].setCost(false,cost);</text:p>
      <text:p text:style-name="Normal"><text:s text:c="8"/>fin&gt;&gt;inweight;</text:p>
      <text:p text:style-name="Normal"><text:s text:c="8"/>container[i].setInWeight(false,inweight);</text:p>
      <text:p text:style-name="Normal"><text:s text:c="8"/>fin&gt;&gt;avcostprocess;</text:p>
      <text:p text:style-name="Normal"><text:s text:c="8"/>container[i].setAvCostProcess(false,avcostprocess);</text:p>
      <text:p text:style-name="Normal"><text:s text:c="8"/>fin&gt;&gt;retailpricePerkg;</text:p>
      <text:p text:style-name="Normal"><text:s text:c="8"/>container[i].setRetailPricePerkg(false,retailpricePerkg);</text:p>
      <text:p text:style-name="Normal"><text:s text:c="8"/>fin&gt;&gt;selldate;</text:p>
      <text:p text:style-name="Normal"><text:s text:c="8"/>container[i].setSellDate(false,selldate);</text:p>
      <text:p text:style-name="Normal"><text:s text:c="8"/>fin&gt;&gt;soldflag;</text:p>
      <text:p text:style-name="Normal"><text:s text:c="8"/>container[i].setSoldFlag(soldflag);</text:p>
      <text:p text:style-name="Normal"><text:s text:c="8"/>fin&gt;&gt;outweight;</text:p>
      <text:p text:style-name="Normal"><text:s text:c="8"/>container[i].setOutWeight(false,outweight);</text:p>
      <text:p text:style-name="Normal"><text:s text:c="8"/>fin&gt;&gt;Grosssaleprice;</text:p>
      <text:p text:style-name="Normal"><text:s text:c="8"/>container[i].setGrossSaleprice(false,Grosssaleprice);</text:p>
      <text:p text:style-name="Normal"/>
      <text:p text:style-name="Normal"/>
      <text:p text:style-name="Normal"><text:s text:c="6"/>}</text:p>
      <text:p text:style-name="Normal"><text:s text:c="4"/>fin.close();</text:p>
      <text:p text:style-name="Normal"><text:s/>VerifyCount(CountFilled);</text:p>
      <text:p text:style-name="Normal"/>
      <text:p text:style-name="Normal"/>
      <text:p text:style-name="Normal"/>
      <text:p text:style-name="Normal"><text:s text:c="4"/>return 0;</text:p>
      <text:p text:style-name="Normal">}</text:p>
      <text:p text:style-name="Normal"/>
      <text:p text:style-name="Normal">int Fileprocesses::SaveToFile(Counter&amp; CountFilled)</text:p>
      <text:soft-page-break/>
      <text:p text:style-name="Normal">{</text:p>
      <text:p text:style-name="Normal"/>
      <text:p text:style-name="Normal"/>
      <text:p text:style-name="Normal"><text:s text:c="4"/>char Filename[20];</text:p>
      <text:p text:style-name="Normal"><text:s text:c="4"/>int i=0;</text:p>
      <text:p text:style-name="Normal"/>
      <text:p text:style-name="Normal"><text:s text:c="4"/>cout&lt;&lt;"enter the name of your file\n";</text:p>
      <text:p text:style-name="Normal"><text:s text:c="4"/>cin&gt;&gt;Filename;</text:p>
      <text:p text:style-name="Normal"/>
      <text:p text:style-name="Normal"><text:s text:c="4"/>if (Filename==NULL)</text:p>
      <text:p text:style-name="Normal"><text:s text:c="4"/>{</text:p>
      <text:p text:style-name="Normal"/>
      <text:p text:style-name="Normal"><text:s text:c="8"/>return 0;</text:p>
      <text:p text:style-name="Normal"><text:s text:c="4"/>}</text:p>
      <text:p text:style-name="Normal"/>
      <text:p text:style-name="Normal"><text:s text:c="4"/>ofstream fout(Filename,ios::binary);</text:p>
      <text:p text:style-name="Normal"/>
      <text:p text:style-name="Normal"><text:s text:c="4"/>if (!fout)</text:p>
      <text:p text:style-name="Normal"><text:s text:c="4"/>{</text:p>
      <text:p text:style-name="Normal"><text:s text:c="8"/>cout&lt;&lt;"unable to open file to write\n";</text:p>
      <text:p text:style-name="Normal"><text:s text:c="8"/>return (1);</text:p>
      <text:p text:style-name="Normal"><text:s text:c="4"/>}</text:p>
      <text:p text:style-name="Normal"><text:s text:c="4"/>VerifyCount(CountFilled); <text:s text:c="21"/>// Count should always be verified before writing to file</text:p>
      <text:p text:style-name="Normal"><text:s text:c="4"/>if (CountFilled.GetCounter()==0) { <text:s text:c="12"/>// to ensure it is at the correct level before saving.</text:p>
      <text:p text:style-name="Normal"><text:s text:c="8"/>cout&lt;&lt;"There is no data in the container to save, return to main menu\n";</text:p>
      <text:p text:style-name="Normal"><text:s text:c="8"/>return 0;</text:p>
      <text:p text:style-name="Normal"/>
      <text:p text:style-name="Normal"><text:s text:c="37"/>}</text:p>
      <text:p text:style-name="Normal">else</text:p>
      <text:p text:style-name="Normal"><text:s text:c="4"/>fout&lt;&lt;CountFilled.GetCounter();</text:p>
      <text:p text:style-name="Normal"><text:s text:c="4"/>fout&lt;&lt;"\n";</text:p>
      <text:p text:style-name="Normal"/>
      <text:p text:style-name="Normal"><text:s text:c="4"/>for (i=0; i&lt;CountFilled.GetCounter(); i++) <text:s text:c="3"/>// Only output rhe number of entries that are filled with authentic data.</text:p>
      <text:p text:style-name="Normal"><text:s text:c="4"/>{</text:p>
      <text:p text:style-name="Normal"/>
      <text:p text:style-name="Normal"/>
      <text:p text:style-name="Normal"/>
      <text:p text:style-name="Normal"/>
      <text:p text:style-name="Normal"><text:s text:c="8"/>fout&lt;&lt;container[i].getAnimalid();</text:p>
      <text:p text:style-name="Normal"><text:s text:c="8"/>fout&lt;&lt;"\n";</text:p>
      <text:p text:style-name="Normal"><text:s text:c="8"/>fout&lt;&lt;container[i].getSupplierName();</text:p>
      <text:p text:style-name="Normal"><text:s text:c="8"/>fout&lt;&lt;"\n";</text:p>
      <text:p text:style-name="Normal"><text:s text:c="8"/>fout&lt;&lt;container[i].getBoughtDate();</text:p>
      <text:p text:style-name="Normal"><text:s text:c="8"/>fout&lt;&lt;"\n";</text:p>
      <text:p text:style-name="Normal"><text:s text:c="8"/>fout&lt;&lt;container[i].getBreed();</text:p>
      <text:p text:style-name="Normal"><text:s text:c="8"/>fout&lt;&lt;"\n";</text:p>
      <text:p text:style-name="Normal"><text:s text:c="8"/>fout&lt;&lt;container[i].getSex();</text:p>
      <text:p text:style-name="Normal"><text:s text:c="8"/>fout&lt;&lt;"\n";</text:p>
      <text:p text:style-name="Normal"><text:s text:c="8"/>fout&lt;&lt;container[i].getCost();</text:p>
      <text:p text:style-name="Normal"><text:s text:c="8"/>fout&lt;&lt;"\n";</text:p>
      <text:p text:style-name="Normal"><text:s text:c="8"/>fout&lt;&lt;container[i].getInWeight();</text:p>
      <text:p text:style-name="Normal"><text:s text:c="8"/>fout&lt;&lt;"\n";</text:p>
      <text:p text:style-name="Normal"><text:s text:c="8"/>fout&lt;&lt;container[i].getAvCostProcess();</text:p>
      <text:p text:style-name="Normal"><text:s text:c="8"/>fout&lt;&lt;"\n";</text:p>
      <text:p text:style-name="Normal"><text:s text:c="8"/>fout&lt;&lt;container[i].getRetailPricePerkg();</text:p>
      <text:p text:style-name="Normal"><text:s text:c="8"/>fout&lt;&lt;"\n";</text:p>
      <text:p text:style-name="Normal"><text:s text:c="8"/>fout&lt;&lt;container[i].getSellDate();</text:p>
      <text:p text:style-name="Normal"><text:s text:c="8"/>fout&lt;&lt;"\n";</text:p>
      <text:p text:style-name="Normal"><text:s text:c="8"/>fout&lt;&lt;container[i].getSoldFlag();</text:p>
      <text:p text:style-name="Normal"><text:s text:c="8"/>fout&lt;&lt;"\n";</text:p>
      <text:p text:style-name="Normal"><text:s text:c="8"/>fout&lt;&lt;container[i].getOutWeight();</text:p>
      <text:soft-page-break/>
      <text:p text:style-name="Normal"><text:s text:c="8"/>fout&lt;&lt;"\n";</text:p>
      <text:p text:style-name="Normal"><text:s text:c="8"/>fout&lt;&lt;container[i].getGrossSaleprice();</text:p>
      <text:p text:style-name="Normal"><text:s text:c="8"/>fout&lt;&lt;"\n";</text:p>
      <text:p text:style-name="Normal"/>
      <text:p text:style-name="Normal"/>
      <text:p text:style-name="Normal"/>
      <text:p text:style-name="Normal"><text:s text:c="4"/>}</text:p>
      <text:p text:style-name="Normal"/>
      <text:p text:style-name="Normal"/>
      <text:p text:style-name="Normal"><text:s text:c="4"/>fout.close();</text:p>
      <text:p text:style-name="Normal"/>
      <text:p text:style-name="Normal"/>
      <text:p text:style-name="Normal"><text:s text:c="4"/>return 0;</text:p>
      <text:p text:style-name="Normal"/>
      <text:p text:style-name="Normal">}</text:p>
      <text:p text:style-name="Normal"/>
      <text:p text:style-name="Normal"/>
      <text:p text:style-name="Normal"/>
      <text:p text:style-name="Normal"/>
      <text:p text:style-name="Normal"/>
      <text:p text:style-name="Normal">int Fileprocesses::PrintAsReport(Counter&amp; CountFilled){ <text:s text:c="4"/>// This function necessary to provide presentable version of data</text:p>
      <text:p text:style-name="Normal"><text:s text:c="60"/>// to user.</text:p>
      <text:p text:style-name="Normal"/>
      <text:p text:style-name="Normal"/>
      <text:p text:style-name="Normal"><text:s text:c="4"/>char Filename[20];</text:p>
      <text:p text:style-name="Normal"><text:s text:c="4"/>int i=0;</text:p>
      <text:p text:style-name="Normal"/>
      <text:p text:style-name="Normal"><text:s text:c="4"/>VerifyCount(CountFilled);</text:p>
      <text:p text:style-name="Normal"/>
      <text:p text:style-name="Normal"><text:s text:c="4"/>if (CountFilled.GetCounter()==0) {</text:p>
      <text:soft-page-break/>
      <text:p text:style-name="Normal"><text:s text:c="8"/>cout&lt;&lt;"There is no data in the container to save, return to main menu\n";</text:p>
      <text:p text:style-name="Normal"><text:s text:c="8"/>return 0;</text:p>
      <text:p text:style-name="Normal"/>
      <text:p text:style-name="Normal"><text:s text:c="37"/>}</text:p>
      <text:p text:style-name="Normal"/>
      <text:p text:style-name="Normal"><text:s text:c="4"/>else if(CountFilled.GetCounter()&gt;0)</text:p>
      <text:p text:style-name="Normal"><text:s text:c="8"/>{</text:p>
      <text:p text:style-name="Normal"/>
      <text:p text:style-name="Normal"/>
      <text:p text:style-name="Normal"><text:s text:c="4"/>cout&lt;&lt;"enter the name of your file for printing\n";</text:p>
      <text:p text:style-name="Normal"><text:s text:c="4"/>cin&gt;&gt;Filename;</text:p>
      <text:p text:style-name="Normal"/>
      <text:p text:style-name="Normal"><text:s text:c="4"/>if (Filename==NULL)</text:p>
      <text:p text:style-name="Normal"><text:s text:c="4"/>{</text:p>
      <text:p text:style-name="Normal"/>
      <text:p text:style-name="Normal"><text:s text:c="8"/>return 0;</text:p>
      <text:p text:style-name="Normal"><text:s text:c="4"/>}</text:p>
      <text:p text:style-name="Normal"/>
      <text:p text:style-name="Normal"><text:s text:c="4"/>ofstream fout(Filename,ios::binary);</text:p>
      <text:p text:style-name="Normal"/>
      <text:p text:style-name="Normal"><text:s text:c="4"/>if (!fout)</text:p>
      <text:p text:style-name="Normal"><text:s text:c="4"/>{</text:p>
      <text:p text:style-name="Normal"><text:s text:c="8"/>cout&lt;&lt;"unable to open file to write\n";</text:p>
      <text:p text:style-name="Normal"><text:s text:c="8"/>return (1);</text:p>
      <text:p text:style-name="Normal"><text:s text:c="4"/>}</text:p>
      <text:p text:style-name="Normal"/>
      <text:p text:style-name="Normal"><text:s text:c="8"/>//Care must be taken to format output of data.</text:p>
      <text:p text:style-name="Normal"><text:s text:c="8"/>fout&lt;&lt;"AnimalID <text:s text:c="7"/>";fout&lt;&lt;"Breed <text:s text:c="6"/>";fout&lt;&lt;"Sex <text:s/>";fout&lt;&lt;"InWeight(kgs) <text:s/>";fout&lt;&lt;"Cost <text:s text:c="3"/>"; fout&lt;&lt;"BoughtDate <text:s/>";fout&lt;&lt;"SellDate <text:s/>";fout&lt;&lt;"AverageCostProcesses <text:s/>";fout&lt;&lt;"Outweight(kgs) <text:s/>";fout&lt;&lt;"RetailPrice/Kg <text:s/>";fout&lt;&lt;"GrossSalePrice <text:s/>";fout&lt;&lt;"SupplierName\n\n";</text:p>
      <text:p text:style-name="Normal"/>
      <text:p text:style-name="Normal"/>
      <text:soft-page-break/>
      <text:p text:style-name="Normal">for(i=0;i&lt;CountFilled.GetCounter();i++) {</text:p>
      <text:p text:style-name="Normal"/>
      <text:p text:style-name="Normal"><text:s text:c="4"/>fout&lt;&lt;container[i].getAnimalid();</text:p>
      <text:p text:style-name="Normal"><text:s text:c="4"/>fout&lt;&lt;" <text:s text:c="2"/>";fout&lt;&lt;container[i].getBreed(); <text:s text:c="2"/>//Care must be taken to format output of data.</text:p>
      <text:p text:style-name="Normal"><text:s text:c="4"/>fout&lt;&lt;" <text:s text:c="4"/>";fout&lt;&lt;container[i].getSex();</text:p>
      <text:p text:style-name="Normal"><text:s text:c="4"/>fout&lt;&lt;" <text:s text:c="7"/>";fout&lt;&lt;container[i].getInWeight();</text:p>
      <text:p text:style-name="Normal"><text:s text:c="4"/>fout&lt;&lt;" <text:s text:c="7"/>";fout&lt;&lt;container[i].getCost();</text:p>
      <text:p text:style-name="Normal"><text:s text:c="4"/>fout&lt;&lt;" <text:s text:c="4"/>";fout&lt;&lt;container[i].getBoughtDate();</text:p>
      <text:p text:style-name="Normal"><text:s text:c="4"/>fout&lt;&lt;" <text:s text:c="2"/>";fout&lt;&lt;container[i].getSellDate();</text:p>
      <text:p text:style-name="Normal"><text:s text:c="4"/>fout&lt;&lt;" <text:s text:c="6"/>";fout&lt;&lt;container[i].getAvCostProcess();</text:p>
      <text:p text:style-name="Normal"><text:s text:c="4"/>fout&lt;&lt;" <text:s text:c="17"/>";fout&lt;&lt;container[i].getOutWeight();</text:p>
      <text:p text:style-name="Normal"><text:s text:c="4"/>fout&lt;&lt;" <text:s text:c="12"/>";fout&lt;&lt;container[i].getRetailPricePerkg();</text:p>
      <text:p text:style-name="Normal"><text:s text:c="4"/>fout&lt;&lt;" <text:s text:c="14"/>";fout&lt;&lt;container[i].getGrossSaleprice();</text:p>
      <text:p text:style-name="Normal"><text:s text:c="4"/>fout&lt;&lt;" <text:s text:c="7"/>";fout&lt;&lt;container[i].getSupplierName();</text:p>
      <text:p text:style-name="Normal"/>
      <text:p text:style-name="Normal"><text:s text:c="4"/>fout&lt;&lt;"\n";</text:p>
      <text:p text:style-name="Normal"><text:s text:c="41"/>}</text:p>
      <text:p text:style-name="Normal"/>
      <text:p text:style-name="Normal"><text:s text:c="10"/>fout.close();</text:p>
      <text:p text:style-name="Normal"><text:s text:c="10"/>}</text:p>
      <text:p text:style-name="Normal"/>
      <text:p text:style-name="Normal"/>
      <text:p text:style-name="Normal">return 0;</text:p>
      <text:p text:style-name="Normal">}</text:p>
      <text:p text:style-name="Normal"/>
      <text:p text:style-name="Normal"/>
      <text:p text:style-name="Normal"/>
      <text:p text:style-name="Normal">ProcessClass::ProcessClass(int Size): Fileprocesses(Size) {} <text:s/>// Size of container must percolate upwards to base class.</text:p>
      <text:p text:style-name="Normal"/>
      <text:p text:style-name="Normal">ProcessClass::~ProcessClass() {}</text:p>
      <text:p text:style-name="Normal"/>
      <text:p text:style-name="Normal">int ProcessClass::TotalCostbySupplierName(Counter&amp; CountFilled) <text:s/>// Define collection of data in accordance with different</text:p>
      <text:p text:style-name="Normal">{ <text:s text:c="63"/>// types of keys.</text:p>
      <text:p text:style-name="Normal"><text:s text:c="4"/>char ch;</text:p>
      <text:p text:style-name="Normal"><text:s text:c="4"/>int i=0;</text:p>
      <text:p text:style-name="Normal"><text:s text:c="4"/>string Suppliername;</text:p>
      <text:p text:style-name="Normal"><text:s text:c="4"/>int OptionCheck=0;</text:p>
      <text:p text:style-name="Normal"><text:s text:c="4"/>int TotalCosts=0;</text:p>
      <text:p text:style-name="Normal"/>
      <text:p text:style-name="Normal"><text:s text:c="4"/>cout&lt;&lt;"You have selected the option to calculate total cost of animals\n";</text:p>
      <text:p text:style-name="Normal"><text:s text:c="4"/>cout&lt;&lt;"accumulated which came from a particular supplier. please verify this is your option\n";</text:p>
      <text:p text:style-name="Normal"><text:s text:c="4"/>cout&lt;&lt;"Please enter 1 for yes or 0 for no.\n\n";</text:p>
      <text:p text:style-name="Normal"><text:s text:c="4"/>cin&gt;&gt;OptionCheck; <text:s text:c="38"/>// To ascertain option choice verification from user</text:p>
      <text:p text:style-name="Normal"/>
      <text:p text:style-name="Normal"><text:s text:c="4"/>if((OptionCheck!=0)&amp;&amp;(OptionCheck!=1)) <text:s text:c="17"/>// To verify from user that option chosen is intended option.</text:p>
      <text:p text:style-name="Normal"><text:s text:c="4"/>{</text:p>
      <text:p text:style-name="Normal"><text:s text:c="8"/>cout&lt;&lt;"The data you entered for this request is non valid.\n";</text:p>
      <text:p text:style-name="Normal"><text:s text:c="8"/>cout&lt;&lt;"Go back to the menu and choose an option again\n";</text:p>
      <text:p text:style-name="Normal"><text:s text:c="8"/>return 0;</text:p>
      <text:p text:style-name="Normal"><text:s text:c="4"/>}</text:p>
      <text:p text:style-name="Normal"/>
      <text:p text:style-name="Normal"><text:s text:c="4"/>else if(OptionCheck==0)</text:p>
      <text:p text:style-name="Normal"><text:s text:c="4"/>{</text:p>
      <text:p text:style-name="Normal"/>
      <text:p text:style-name="Normal"><text:s text:c="8"/>return 0;</text:p>
      <text:p text:style-name="Normal"><text:s text:c="4"/>}</text:p>
      <text:p text:style-name="Normal"><text:s text:c="4"/>else if(OptionCheck==1)</text:p>
      <text:p text:style-name="Normal"><text:s text:c="4"/>{</text:p>
      <text:p text:style-name="Normal"/>
      <text:p text:style-name="Normal"><text:s text:c="8"/>VerifyCount(CountFilled);</text:p>
      <text:p text:style-name="Normal"/>
      <text:p text:style-name="Normal"><text:s text:c="8"/>if (CountFilled.GetCounter()==0)</text:p>
      <text:p text:style-name="Normal"><text:s text:c="8"/>{</text:p>
      <text:p text:style-name="Normal"/>
      <text:p text:style-name="Normal"><text:s text:c="12"/>cout&lt;&lt;"There is no information in the database to process\n"; <text:s text:c="4"/>// User must be infoemed if container is empty.</text:p>
      <text:p text:style-name="Normal"><text:s text:c="12"/>return 0;</text:p>
      <text:p text:style-name="Normal"><text:s text:c="8"/>}</text:p>
      <text:p text:style-name="Normal"><text:s text:c="8"/>else if (CountFilled.GetCounter()&gt;0)</text:p>
      <text:p text:style-name="Normal"><text:s text:c="8"/>{</text:p>
      <text:p text:style-name="Normal"><text:s text:c="12"/>cout&lt;&lt;"please enter the name of the supplier whose animal costs you wish to total\n";</text:p>
      <text:p text:style-name="Normal"/>
      <text:p text:style-name="Normal"><text:s text:c="12"/>cin.get(ch);</text:p>
      <text:p text:style-name="Normal"><text:s text:c="12"/>getline(cin,Suppliername);</text:p>
      <text:p text:style-name="Normal"/>
      <text:p text:style-name="Normal"><text:s text:c="12"/>while(!container[0].CheckIfStringIsValid(Suppliername)){ <text:s text:c="10"/>// Force user to enter valid data before proceeding.</text:p>
      <text:p text:style-name="Normal"><text:s text:c="16"/>cout&lt;&lt;"The data you entered is invalid. Please try again\n";</text:p>
      <text:p text:style-name="Normal"><text:s text:c="12"/>getline(cin,Suppliername);</text:p>
      <text:p text:style-name="Normal"/>
      <text:p text:style-name="Normal"><text:s text:c="8"/>}</text:p>
      <text:p text:style-name="Normal"/>
      <text:p text:style-name="Normal"><text:s text:c="12"/>for(i=0; i&lt;CountFilled.GetCounter(); i++)</text:p>
      <text:p text:style-name="Normal"><text:s text:c="12"/>{</text:p>
      <text:p text:style-name="Normal"><text:s text:c="16"/>if(Suppliername==container[i].getSupplierName())</text:p>
      <text:p text:style-name="Normal"><text:s text:c="16"/>{</text:p>
      <text:p text:style-name="Normal"/>
      <text:p text:style-name="Normal"><text:s text:c="20"/>TotalCosts=TotalCosts+container[i].getCost()+container[i].getAvCostProcess();</text:p>
      <text:p text:style-name="Normal"><text:s text:c="20"/>continue;</text:p>
      <text:p text:style-name="Normal"><text:s text:c="16"/>}</text:p>
      <text:p text:style-name="Normal"><text:s text:c="16"/>else if(Suppliername!=container[i].getSupplierName())</text:p>
      <text:p text:style-name="Normal"><text:s text:c="20"/>continue;</text:p>
      <text:soft-page-break/>
      <text:p text:style-name="Normal"><text:s text:c="12"/>}</text:p>
      <text:p text:style-name="Normal"/>
      <text:p text:style-name="Normal"><text:s text:c="8"/>}</text:p>
      <text:p text:style-name="Normal"><text:s text:c="4"/>}</text:p>
      <text:p text:style-name="Normal"/>
      <text:p text:style-name="Normal"><text:s text:c="4"/>if (TotalCosts&gt;0)</text:p>
      <text:p text:style-name="Normal"><text:s text:c="4"/>{</text:p>
      <text:p text:style-name="Normal"/>
      <text:p text:style-name="Normal"><text:s text:c="8"/>cout&lt;&lt;"The total costs incurred via the supplier you submitted are\n";</text:p>
      <text:p text:style-name="Normal"><text:s text:c="8"/>cout&lt;&lt;TotalCosts;</text:p>
      <text:p text:style-name="Normal"><text:s text:c="8"/>cout&lt;&lt;"\n";</text:p>
      <text:p text:style-name="Normal"><text:s text:c="4"/>}</text:p>
      <text:p text:style-name="Normal"><text:s text:c="4"/>else{</text:p>
      <text:p text:style-name="Normal"><text:s text:c="8"/>cout&lt;&lt;"The supplier you entered either has no costs associated with him/her\n"; <text:s/>// Always remember a name entered may be valid</text:p>
      <text:p text:style-name="Normal"><text:s text:c="8"/>cout&lt;&lt;"or the name is not a member of the database\n"; <text:s text:c="26"/>//but may have no corresponding data in container.</text:p>
      <text:p text:style-name="Normal"><text:s text:c="8"/>}</text:p>
      <text:p text:style-name="Normal"><text:s text:c="4"/>return 0;</text:p>
      <text:p text:style-name="Normal">}</text:p>
      <text:p text:style-name="Normal"/>
      <text:p text:style-name="Normal">int ProcessClass::TotalCostbyDateSold(Counter&amp; CountFilled){ <text:s text:c="2"/>// Various choices/keys for accumulating data.</text:p>
      <text:p text:style-name="Normal"/>
      <text:p text:style-name="Normal">char ch;</text:p>
      <text:p text:style-name="Normal">int i=0;</text:p>
      <text:p text:style-name="Normal">int OptionCheck=0;</text:p>
      <text:p text:style-name="Normal">int TotalCosts=0;</text:p>
      <text:p text:style-name="Normal">string date;</text:p>
      <text:p text:style-name="Normal"/>
      <text:p text:style-name="Normal">cout&lt;&lt;"You have selected the option to calculated total costs incurred\n";</text:p>
      <text:p text:style-name="Normal">cout&lt;&lt;"by animals sold on a particular date. Please verify that you wish\n";</text:p>
      <text:soft-page-break/>
      <text:p text:style-name="Normal">cout&lt;&lt;"to proceed with this option. Enter 1 for yes or 0 for no\n";</text:p>
      <text:p text:style-name="Normal"/>
      <text:p text:style-name="Normal">cin&gt;&gt;OptionCheck;</text:p>
      <text:p text:style-name="Normal"/>
      <text:p text:style-name="Normal">if ((OptionCheck!=0)&amp;&amp;(OptionCheck!=1))</text:p>
      <text:p text:style-name="Normal"><text:s text:c="4"/>{</text:p>
      <text:p text:style-name="Normal"/>
      <text:p text:style-name="Normal"><text:s text:c="4"/>cout&lt;&lt;"The data you entered is invalid. Please return to menu\n";</text:p>
      <text:p text:style-name="Normal"><text:s text:c="4"/>return 0;</text:p>
      <text:p text:style-name="Normal"><text:s text:c="4"/>}</text:p>
      <text:p text:style-name="Normal"><text:s text:c="2"/>else if(OptionCheck==0)</text:p>
      <text:p text:style-name="Normal"><text:s text:c="2"/>{</text:p>
      <text:p text:style-name="Normal"/>
      <text:p text:style-name="Normal"><text:s text:c="4"/>return 0;</text:p>
      <text:p text:style-name="Normal"><text:s text:c="2"/>}</text:p>
      <text:p text:style-name="Normal">else if (OptionCheck==1){</text:p>
      <text:p text:style-name="Normal"/>
      <text:p text:style-name="Normal"><text:s text:c="4"/>VerifyCount(CountFilled);</text:p>
      <text:p text:style-name="Normal"/>
      <text:p text:style-name="Normal"><text:s text:c="4"/>if(CountFilled.GetCounter()==0){</text:p>
      <text:p text:style-name="Normal"/>
      <text:p text:style-name="Normal"><text:s text:c="8"/>cout&lt;&lt;"The Database is empty. Please return to menu and inform\n";</text:p>
      <text:p text:style-name="Normal"><text:s text:c="8"/>cout&lt;&lt;"the administrator\n";</text:p>
      <text:p text:style-name="Normal"><text:s text:c="8"/>return 0;</text:p>
      <text:p text:style-name="Normal"><text:s text:c="35"/>}</text:p>
      <text:p text:style-name="Normal"><text:s text:c="8"/>else if(CountFilled.GetCounter()&gt;0){</text:p>
      <text:p text:style-name="Normal"/>
      <text:p text:style-name="Normal"><text:s text:c="12"/>cout&lt;&lt;" Plese enter the date in the form ##/##/## that\n";</text:p>
      <text:p text:style-name="Normal"><text:s text:c="12"/>cout&lt;&lt;" the Animals were sold on for whose total costs\n";</text:p>
      <text:p text:style-name="Normal"><text:s text:c="12"/>cout&lt;&lt;" you wish to calculate\n";</text:p>
      <text:p text:style-name="Normal"/>
      <text:soft-page-break/>
      <text:p text:style-name="Normal"><text:s text:c="11"/>cin.get(ch);</text:p>
      <text:p text:style-name="Normal"><text:s text:c="11"/>getline(cin,date);</text:p>
      <text:p text:style-name="Normal"/>
      <text:p text:style-name="Normal"><text:s text:c="12"/>while (!container[0].CheckIfDateIsValid(date)) <text:s text:c="5"/>// Outsourcing the check for valid data to base class.</text:p>
      <text:p text:style-name="Normal"><text:s text:c="12"/>{</text:p>
      <text:p text:style-name="Normal"><text:s text:c="16"/>cout&lt;&lt;"That is not a valid date or format is incorrect\n";</text:p>
      <text:p text:style-name="Normal"><text:s text:c="16"/>cout&lt;&lt;"Please re-enter the date in the correct format\n";</text:p>
      <text:p text:style-name="Normal"><text:s text:c="16"/>getline(cin,date);</text:p>
      <text:p text:style-name="Normal"><text:s text:c="12"/>}</text:p>
      <text:p text:style-name="Normal"><text:s text:c="12"/>for(i=0;i&lt;CountFilled.GetCounter();i++){</text:p>
      <text:p text:style-name="Normal"/>
      <text:p text:style-name="Normal"><text:s text:c="16"/>if(date==container[i].getSellDate()){</text:p>
      <text:p text:style-name="Normal"><text:s text:c="20"/>TotalCosts=(TotalCosts+container[i].getCost()+container[i].getAvCostProcess());</text:p>
      <text:p text:style-name="Normal"><text:s text:c="20"/>continue;</text:p>
      <text:p text:style-name="Normal"><text:s text:c="52"/>}</text:p>
      <text:p text:style-name="Normal"><text:s text:c="20"/>else if(date!=container[i].getSellDate()){</text:p>
      <text:p text:style-name="Normal"/>
      <text:p text:style-name="Normal"><text:s text:c="24"/>continue;</text:p>
      <text:p text:style-name="Normal"><text:s text:c="61"/>}</text:p>
      <text:p text:style-name="Normal"/>
      <text:p text:style-name="Normal"/>
      <text:p text:style-name="Normal"><text:s text:c="51"/>}</text:p>
      <text:p text:style-name="Normal"/>
      <text:p text:style-name="Normal"><text:s text:c="12"/>if(TotalCosts&gt;0){</text:p>
      <text:p text:style-name="Normal"><text:s text:c="16"/>cout&lt;&lt;"Here are the total costs incurred by the animals sold\n";</text:p>
      <text:p text:style-name="Normal"><text:s text:c="16"/>cout&lt;&lt;"on the date that you entered\t"&lt;&lt;TotalCosts;</text:p>
      <text:p text:style-name="Normal"><text:s text:c="16"/>cout&lt;&lt;"\n";</text:p>
      <text:p text:style-name="Normal"><text:s text:c="28"/>}</text:p>
      <text:p text:style-name="Normal"><text:s text:c="16"/>else if(TotalCosts==0){</text:p>
      <text:p text:style-name="Normal"/>
      <text:soft-page-break/>
      <text:p text:style-name="Normal"><text:s text:c="20"/>cout&lt;&lt;"There are no costs entered representing cost incurrance\n";</text:p>
      <text:p text:style-name="Normal"><text:s text:c="20"/>cout&lt;&lt;"for animals sold on the date which you entered or\n";</text:p>
      <text:p text:style-name="Normal"><text:s text:c="20"/>cout&lt;&lt;"there were no animals sold on that date\n";</text:p>
      <text:p text:style-name="Normal"><text:s text:c="20"/>cout&lt;&lt;"return to menu\n";</text:p>
      <text:p text:style-name="Normal"><text:s text:c="20"/>return 0;</text:p>
      <text:p text:style-name="Normal"><text:s text:c="16"/>}</text:p>
      <text:p text:style-name="Normal"><text:s text:c="12"/>}</text:p>
      <text:p text:style-name="Normal"/>
      <text:p text:style-name="Normal"/>
      <text:p text:style-name="Normal"><text:s text:c="21"/>}</text:p>
      <text:p text:style-name="Normal"/>
      <text:p text:style-name="Normal">return 0;</text:p>
      <text:p text:style-name="Normal">}</text:p>
      <text:p text:style-name="Normal"/>
      <text:p text:style-name="Normal">int ProcessClass::TotalCostsInYear(Counter&amp; CountFilled)</text:p>
      <text:p text:style-name="Normal">{</text:p>
      <text:p text:style-name="Normal"/>
      <text:p text:style-name="Normal">char ch;</text:p>
      <text:p text:style-name="Normal">int i=0;</text:p>
      <text:p text:style-name="Normal">int OptionCheck=0;</text:p>
      <text:p text:style-name="Normal">int TotalCosts=0;</text:p>
      <text:p text:style-name="Normal">string YearRequest;</text:p>
      <text:p text:style-name="Normal">string DatabaseYear;</text:p>
      <text:p text:style-name="Normal"/>
      <text:p text:style-name="Normal">cout&lt;&lt;"You have selected the option to calculated total costs incurred\n";</text:p>
      <text:p text:style-name="Normal">cout&lt;&lt;"by animals within a given year. Please verify that you wish\n";</text:p>
      <text:p text:style-name="Normal">cout&lt;&lt;"to proceed with this option. Enter 1 for yes or 0 for no\n";</text:p>
      <text:p text:style-name="Normal"/>
      <text:p text:style-name="Normal">cin&gt;&gt;OptionCheck;</text:p>
      <text:p text:style-name="Normal"/>
      <text:soft-page-break/>
      <text:p text:style-name="Normal">if ((OptionCheck!=0)&amp;&amp;(OptionCheck!=1)){ <text:s text:c="13"/>// request verification from user that option chosen is intended one</text:p>
      <text:p text:style-name="Normal"/>
      <text:p text:style-name="Normal"><text:s text:c="4"/>cout&lt;&lt;"The data you entered is invalid. Please return to menu\n";</text:p>
      <text:p text:style-name="Normal"><text:s text:c="4"/>return 0;</text:p>
      <text:p text:style-name="Normal"><text:s text:c="39"/>}</text:p>
      <text:p text:style-name="Normal"><text:s text:c="2"/>else if(OptionCheck==0){</text:p>
      <text:p text:style-name="Normal"/>
      <text:p text:style-name="Normal"><text:s text:c="4"/>return 0;</text:p>
      <text:p text:style-name="Normal"><text:s text:c="25"/>}</text:p>
      <text:p text:style-name="Normal">else if (OptionCheck==1){</text:p>
      <text:p text:style-name="Normal"/>
      <text:p text:style-name="Normal"><text:s text:c="4"/>VerifyCount(CountFilled);</text:p>
      <text:p text:style-name="Normal"/>
      <text:p text:style-name="Normal"><text:s text:c="4"/>if(CountFilled.GetCounter()==0){ <text:s text:c="4"/>// Should verify count is correct before gathering data.</text:p>
      <text:p text:style-name="Normal"/>
      <text:p text:style-name="Normal"><text:s text:c="8"/>cout&lt;&lt;"The Database is empty. Please return to menu and inform\n";</text:p>
      <text:p text:style-name="Normal"><text:s text:c="8"/>cout&lt;&lt;"the administrator\n";</text:p>
      <text:p text:style-name="Normal"><text:s text:c="8"/>return 0;</text:p>
      <text:p text:style-name="Normal"><text:s text:c="35"/>}</text:p>
      <text:p text:style-name="Normal"><text:s text:c="8"/>else if(CountFilled.GetCounter()&gt;0)</text:p>
      <text:p text:style-name="Normal"><text:s text:c="8"/>{</text:p>
      <text:p text:style-name="Normal"/>
      <text:p text:style-name="Normal"><text:s text:c="12"/>cout&lt;&lt;" Plese enter the year in the form /## that\n";</text:p>
      <text:p text:style-name="Normal"><text:s text:c="12"/>cout&lt;&lt;" within which you wish to calculate costs\n";</text:p>
      <text:p text:style-name="Normal"/>
      <text:p text:style-name="Normal"/>
      <text:p text:style-name="Normal"><text:s text:c="11"/>cin.get(ch);</text:p>
      <text:p text:style-name="Normal"><text:s text:c="11"/>getline(cin,YearRequest);</text:p>
      <text:p text:style-name="Normal"/>
      <text:p text:style-name="Normal"><text:s text:c="12"/>while (!container[0].CheckIfYearIsValid(YearRequest)) <text:s text:c="3"/>// Outsourcing the check for valid data to base class.</text:p>
      <text:soft-page-break/>
      <text:p text:style-name="Normal"><text:s text:c="12"/>{</text:p>
      <text:p text:style-name="Normal"><text:s text:c="16"/>cout&lt;&lt;"That is not a valid year or format is incorrect\n";</text:p>
      <text:p text:style-name="Normal"><text:s text:c="16"/>cout&lt;&lt;"Please re-enter the date in the correct format\n";</text:p>
      <text:p text:style-name="Normal"><text:s text:c="16"/>getline(cin,YearRequest);</text:p>
      <text:p text:style-name="Normal"><text:s text:c="12"/>}</text:p>
      <text:p text:style-name="Normal"><text:s text:c="12"/>for(i=0;i&lt;CountFilled.GetCounter();i++){</text:p>
      <text:p text:style-name="Normal"/>
      <text:p text:style-name="Normal"><text:s text:c="16"/>DatabaseYear=container[i].getSellDate();</text:p>
      <text:p text:style-name="Normal"/>
      <text:p text:style-name="Normal"><text:s text:c="16"/>if((YearRequest[0]==DatabaseYear[5])&amp;&amp;(YearRequest[1]==DatabaseYear[6])&amp;&amp;(YearRequest[2]==DatabaseYear[7]))</text:p>
      <text:p text:style-name="Normal"><text:s text:c="55"/>{</text:p>
      <text:p text:style-name="Normal"><text:s text:c="20"/>TotalCosts=(TotalCosts+container[i].getCost()+container[i].getAvCostProcess());</text:p>
      <text:p text:style-name="Normal"><text:s text:c="20"/>continue;</text:p>
      <text:p text:style-name="Normal"><text:s text:c="55"/>}</text:p>
      <text:p text:style-name="Normal"><text:s text:c="20"/>else {</text:p>
      <text:p text:style-name="Normal"/>
      <text:p text:style-name="Normal"><text:s text:c="24"/>continue;</text:p>
      <text:p text:style-name="Normal"><text:s text:c="25"/>}</text:p>
      <text:p text:style-name="Normal"/>
      <text:p text:style-name="Normal"/>
      <text:p text:style-name="Normal"><text:s text:c="50"/>}</text:p>
      <text:p text:style-name="Normal"><text:s text:c="8"/>}</text:p>
      <text:p text:style-name="Normal"><text:s text:c="23"/>}</text:p>
      <text:p text:style-name="Normal"/>
      <text:p text:style-name="Normal"/>
      <text:p text:style-name="Normal"/>
      <text:p text:style-name="Normal"><text:s text:c="12"/>if(TotalCosts&gt;0){</text:p>
      <text:p text:style-name="Normal"><text:s text:c="16"/>cout&lt;&lt;"Here are the total costs incurred by the animals sold\n";</text:p>
      <text:p text:style-name="Normal"><text:s text:c="16"/>cout&lt;&lt;"on the date that you entered\t"&lt;&lt;TotalCosts;</text:p>
      <text:p text:style-name="Normal"><text:s text:c="16"/>cout&lt;&lt;"\n";</text:p>
      <text:soft-page-break/>
      <text:p text:style-name="Normal"><text:s text:c="28"/>}</text:p>
      <text:p text:style-name="Normal"><text:s text:c="16"/>else if(TotalCosts==0){</text:p>
      <text:p text:style-name="Normal"/>
      <text:p text:style-name="Normal"><text:s text:c="20"/>cout&lt;&lt;"There are no costs entered representing cost incurrance\n";</text:p>
      <text:p text:style-name="Normal"><text:s text:c="20"/>cout&lt;&lt;"for animals sold in the year which you entered or\n";</text:p>
      <text:p text:style-name="Normal"><text:s text:c="20"/>cout&lt;&lt;"there were no animals sold on that date\n";</text:p>
      <text:p text:style-name="Normal"><text:s text:c="20"/>cout&lt;&lt;"return to menu\n";</text:p>
      <text:p text:style-name="Normal"><text:s text:c="20"/>return 0;</text:p>
      <text:p text:style-name="Normal"><text:s text:c="38"/>}</text:p>
      <text:p text:style-name="Normal"/>
      <text:p text:style-name="Normal"/>
      <text:p text:style-name="Normal">return 0;</text:p>
      <text:p text:style-name="Normal"/>
      <text:p text:style-name="Normal"/>
      <text:p text:style-name="Normal">}</text:p>
      <text:p text:style-name="Normal"/>
      <text:p text:style-name="Normal"/>
      <text:p text:style-name="Normal"/>
      <text:p text:style-name="Normal"/>
      <text:p text:style-name="Normal"/>
      <text:p text:style-name="Normal">float ProcessClass::TotalRevenuebySupplierName(Counter&amp; CountFilled){ <text:s text:c="4"/>//Different report options available</text:p>
      <text:p text:style-name="Normal"/>
      <text:p text:style-name="Normal">char ch;</text:p>
      <text:p text:style-name="Normal">int i=0;</text:p>
      <text:p text:style-name="Normal">int OptionCheck=0;</text:p>
      <text:p text:style-name="Normal">float TotalRevenues;</text:p>
      <text:p text:style-name="Normal">string SupplierName;</text:p>
      <text:p text:style-name="Normal"/>
      <text:p text:style-name="Normal">cout&lt;&lt;"You Have selected the option to calculate total revenues\n";</text:p>
      <text:p text:style-name="Normal">cout&lt;&lt;"Accumulated from animals bought from a particular supplier.\n";</text:p>
      <text:soft-page-break/>
      <text:p text:style-name="Normal">cout&lt;&lt;"Please verify that you wish to proceed with this option.\n";</text:p>
      <text:p text:style-name="Normal">cout&lt;&lt;"Enter 1 for yes or zero for no\n";</text:p>
      <text:p text:style-name="Normal"/>
      <text:p text:style-name="Normal">cin&gt;&gt;OptionCheck;</text:p>
      <text:p text:style-name="Normal"/>
      <text:p text:style-name="Normal">if((OptionCheck!=0)&amp;&amp;(OptionCheck!=1)) <text:s text:c="8"/>// Allow user to verify option chosen is intended one</text:p>
      <text:p text:style-name="Normal"><text:s text:c="4"/>{</text:p>
      <text:p text:style-name="Normal"><text:s text:c="4"/>cout&lt;&lt;"You have entered data which is invalid. Please return to\n";</text:p>
      <text:p text:style-name="Normal"><text:s text:c="4"/>cout&lt;&lt;"Please return to the menu\n";</text:p>
      <text:p text:style-name="Normal"><text:s text:c="4"/>return 0;</text:p>
      <text:p text:style-name="Normal"/>
      <text:p text:style-name="Normal"><text:s text:c="4"/>}</text:p>
      <text:p text:style-name="Normal">else if(OptionCheck==0){</text:p>
      <text:p text:style-name="Normal"/>
      <text:p text:style-name="Normal"><text:s text:c="4"/>return 0;</text:p>
      <text:p text:style-name="Normal"/>
      <text:p text:style-name="Normal"><text:s text:c="23"/>}</text:p>
      <text:p text:style-name="Normal">else if(OptionCheck==1){</text:p>
      <text:p text:style-name="Normal"/>
      <text:p text:style-name="Normal"><text:s text:c="4"/>VerifyCount(CountFilled);</text:p>
      <text:p text:style-name="Normal"/>
      <text:p text:style-name="Normal"><text:s text:c="4"/>if(CountFilled.GetCounter()==0){</text:p>
      <text:p text:style-name="Normal"/>
      <text:p text:style-name="Normal"><text:s text:c="8"/>cout&lt;&lt;"The database is empty. Please inform the administrator\n";</text:p>
      <text:p text:style-name="Normal"><text:s text:c="8"/>cout&lt;&lt;"and return to the menu\n";</text:p>
      <text:p text:style-name="Normal"/>
      <text:p text:style-name="Normal"><text:s text:c="35"/>}</text:p>
      <text:p text:style-name="Normal"><text:s text:c="4"/>else if(CountFilled.GetCounter()&gt;0){</text:p>
      <text:p text:style-name="Normal"/>
      <text:p text:style-name="Normal"><text:s text:c="8"/>cout&lt;&lt;"Please enter the name of the supplier you wish to use\n";</text:p>
      <text:p text:style-name="Normal"><text:s text:c="8"/>cout&lt;&lt;"to calculate total revenues for this group\n";</text:p>
      <text:soft-page-break/>
      <text:p text:style-name="Normal"><text:s text:c="8"/>cin.get(ch);</text:p>
      <text:p text:style-name="Normal"><text:s text:c="8"/>getline(cin,SupplierName);</text:p>
      <text:p text:style-name="Normal"/>
      <text:p text:style-name="Normal"><text:s text:c="8"/>while(!container[0].CheckIfStringIsValid(SupplierName)) <text:s text:c="3"/>// Outsource validation of data to base class.</text:p>
      <text:p text:style-name="Normal"><text:s text:c="12"/>{</text:p>
      <text:p text:style-name="Normal"><text:s text:c="16"/>cout&lt;&lt;"The data you entered is invalid. Please try again\n";</text:p>
      <text:p text:style-name="Normal"><text:s text:c="12"/>getline(cin,SupplierName);</text:p>
      <text:p text:style-name="Normal"/>
      <text:p text:style-name="Normal"><text:s text:c="12"/>}</text:p>
      <text:p text:style-name="Normal"><text:s text:c="8"/>while(i&lt;CountFilled.GetCounter()){</text:p>
      <text:p text:style-name="Normal"/>
      <text:p text:style-name="Normal"><text:s text:c="12"/>if(SupplierName==container[i].getSupplierName())</text:p>
      <text:p text:style-name="Normal"><text:s text:c="12"/>{</text:p>
      <text:p text:style-name="Normal"/>
      <text:p text:style-name="Normal"><text:s text:c="16"/>TotalRevenues=(TotalRevenues+container[i].getGrossSaleprice());</text:p>
      <text:p text:style-name="Normal"><text:s text:c="16"/>i++;</text:p>
      <text:p text:style-name="Normal"><text:s text:c="16"/>continue;</text:p>
      <text:p text:style-name="Normal"><text:s text:c="12"/>}</text:p>
      <text:p text:style-name="Normal"/>
      <text:p text:style-name="Normal"><text:s text:c="16"/>else if(SupplierName!=container[i].getSupplierName())</text:p>
      <text:p text:style-name="Normal"><text:s text:c="16"/>{</text:p>
      <text:p text:style-name="Normal"/>
      <text:p text:style-name="Normal"><text:s text:c="20"/>i++;</text:p>
      <text:p text:style-name="Normal"><text:s text:c="20"/>continue;</text:p>
      <text:p text:style-name="Normal"><text:s text:c="16"/>}</text:p>
      <text:p text:style-name="Normal"/>
      <text:p text:style-name="Normal"/>
      <text:p text:style-name="Normal"><text:s text:c="54"/>}</text:p>
      <text:p text:style-name="Normal"><text:s text:c="12"/>if (TotalRevenues==0){</text:p>
      <text:p text:style-name="Normal"><text:s text:c="12"/>cout&lt;&lt;"There are no revenues for animals associated with that supplier\n";</text:p>
      <text:soft-page-break/>
      <text:p text:style-name="Normal"><text:s text:c="12"/>cout&lt;&lt;"or that supplier is not a member of the database\n";</text:p>
      <text:p text:style-name="Normal"><text:s text:c="12"/>cout&lt;&lt;"Please return to the menu\n";</text:p>
      <text:p text:style-name="Normal"/>
      <text:p text:style-name="Normal"><text:s text:c="14"/>return 0;</text:p>
      <text:p text:style-name="Normal"><text:s text:c="34"/>}</text:p>
      <text:p text:style-name="Normal"><text:s text:c="12"/>else if(TotalRevenues&gt;0){</text:p>
      <text:p text:style-name="Normal"/>
      <text:p text:style-name="Normal"><text:s text:c="16"/>cout&lt;&lt;"The total revenues for animals sold that were bought\n";</text:p>
      <text:p text:style-name="Normal"><text:s text:c="16"/>cout&lt;&lt;"from the supplier name which you submitted are\t"&lt;&lt;TotalRevenues;</text:p>
      <text:p text:style-name="Normal"><text:s text:c="16"/>cout&lt;&lt;"\n";</text:p>
      <text:p text:style-name="Normal"><text:s text:c="36"/>}</text:p>
      <text:p text:style-name="Normal"><text:s text:c="12"/>}</text:p>
      <text:p text:style-name="Normal"/>
      <text:p text:style-name="Normal"/>
      <text:p text:style-name="Normal"/>
      <text:p text:style-name="Normal"><text:s text:c="26"/>}</text:p>
      <text:p text:style-name="Normal">return 0;</text:p>
      <text:p text:style-name="Normal">}</text:p>
      <text:p text:style-name="Normal"/>
      <text:p text:style-name="Normal"/>
      <text:p text:style-name="Normal">float ProcessClass::TotalRevenuebyDateSold(Counter&amp; CountFilled){</text:p>
      <text:p text:style-name="Normal"/>
      <text:p text:style-name="Normal">char ch;</text:p>
      <text:p text:style-name="Normal">int i=0;</text:p>
      <text:p text:style-name="Normal">int OptionCheck=0;</text:p>
      <text:p text:style-name="Normal">float TotalRevenues=0;</text:p>
      <text:p text:style-name="Normal">string Date;</text:p>
      <text:p text:style-name="Normal"/>
      <text:p text:style-name="Normal">cout&lt;&lt;"You Have selected the option to calculate total revenues\n";</text:p>
      <text:p text:style-name="Normal">cout&lt;&lt;"Accumulated from animals bought sold on a particular Date.\n";</text:p>
      <text:p text:style-name="Normal">cout&lt;&lt;"Please verify that you wish to proceed with this option.\n";</text:p>
      <text:soft-page-break/>
      <text:p text:style-name="Normal">cout&lt;&lt;"Enter 1 for yes or zero for no\n";</text:p>
      <text:p text:style-name="Normal"/>
      <text:p text:style-name="Normal">cin&gt;&gt;OptionCheck;</text:p>
      <text:p text:style-name="Normal"/>
      <text:p text:style-name="Normal">if((OptionCheck!=0)&amp;&amp;(OptionCheck!=1)) <text:s text:c="5"/>// Allow user to verify option chosen is intended one.</text:p>
      <text:p text:style-name="Normal"><text:s text:c="4"/>{</text:p>
      <text:p text:style-name="Normal"><text:s text:c="4"/>cout&lt;&lt;"You have entered data which is invalid. Please return to\n";</text:p>
      <text:p text:style-name="Normal"><text:s text:c="4"/>cout&lt;&lt;"Please return to the menu\n";</text:p>
      <text:p text:style-name="Normal"><text:s text:c="4"/>return 0;</text:p>
      <text:p text:style-name="Normal"/>
      <text:p text:style-name="Normal"><text:s text:c="4"/>}</text:p>
      <text:p text:style-name="Normal">else if(OptionCheck==0){</text:p>
      <text:p text:style-name="Normal"/>
      <text:p text:style-name="Normal"><text:s text:c="4"/>return 0;</text:p>
      <text:p text:style-name="Normal"/>
      <text:p text:style-name="Normal"><text:s text:c="23"/>}</text:p>
      <text:p text:style-name="Normal">else if(OptionCheck==1){</text:p>
      <text:p text:style-name="Normal"/>
      <text:p text:style-name="Normal"><text:s text:c="4"/>VerifyCount(CountFilled); <text:s text:c="4"/>// Should always verify value of count before collection of data.</text:p>
      <text:p text:style-name="Normal"/>
      <text:p text:style-name="Normal"><text:s text:c="4"/>if(CountFilled.GetCounter()==0){</text:p>
      <text:p text:style-name="Normal"/>
      <text:p text:style-name="Normal"><text:s text:c="8"/>cout&lt;&lt;"The database is empty. Please inform the administrator\n";</text:p>
      <text:p text:style-name="Normal"><text:s text:c="8"/>cout&lt;&lt;"and return to the menu\n";</text:p>
      <text:p text:style-name="Normal"/>
      <text:p text:style-name="Normal"><text:s text:c="35"/>}</text:p>
      <text:p text:style-name="Normal"><text:s text:c="4"/>else if(CountFilled.GetCounter()&gt;0)</text:p>
      <text:p text:style-name="Normal"><text:s text:c="4"/>{</text:p>
      <text:p text:style-name="Normal"/>
      <text:p text:style-name="Normal"><text:s text:c="8"/>cout&lt;&lt;"Please enter the date of animals sold in the form ##/##/## you wish to use\n";</text:p>
      <text:p text:style-name="Normal"><text:s text:c="8"/>cout&lt;&lt;"to calculate total revenues for this group\n";</text:p>
      <text:p text:style-name="Normal"/>
      <text:p text:style-name="Normal"><text:s text:c="8"/>cin.get(ch);</text:p>
      <text:p text:style-name="Normal"><text:s text:c="8"/>getline(cin,Date);</text:p>
      <text:p text:style-name="Normal"><text:s text:c="10"/>while (!container[0].CheckIfDateIsValid(Date)) <text:s text:c="14"/>// Outsource validation of data to base class.</text:p>
      <text:p text:style-name="Normal"><text:s text:c="12"/>{</text:p>
      <text:p text:style-name="Normal"><text:s text:c="16"/>cout&lt;&lt;"That is not a valid date or format is incorrect\n";</text:p>
      <text:p text:style-name="Normal"><text:s text:c="16"/>cout&lt;&lt;"Please re-enter the date in the correct format\n";</text:p>
      <text:p text:style-name="Normal"><text:s text:c="16"/>getline(cin,Date);</text:p>
      <text:p text:style-name="Normal"><text:s text:c="12"/>}</text:p>
      <text:p text:style-name="Normal"><text:s text:c="8"/>while(i&lt;CountFilled.GetCounter()){</text:p>
      <text:p text:style-name="Normal"/>
      <text:p text:style-name="Normal"><text:s text:c="12"/>if(Date==container[i].getSellDate()){</text:p>
      <text:p text:style-name="Normal"/>
      <text:p text:style-name="Normal"><text:s text:c="16"/>TotalRevenues=(TotalRevenues+container[i].getGrossSaleprice());</text:p>
      <text:p text:style-name="Normal"><text:s text:c="16"/>i++;</text:p>
      <text:p text:style-name="Normal"><text:s text:c="16"/>continue;</text:p>
      <text:p text:style-name="Normal"><text:s text:c="48"/>}</text:p>
      <text:p text:style-name="Normal"/>
      <text:p text:style-name="Normal"><text:s text:c="16"/>else if(Date!=container[i].getSellDate()){</text:p>
      <text:p text:style-name="Normal"/>
      <text:p text:style-name="Normal"><text:s text:c="20"/>i++;</text:p>
      <text:p text:style-name="Normal"><text:s text:c="20"/>continue;</text:p>
      <text:p text:style-name="Normal"><text:s text:c="57"/>}</text:p>
      <text:p text:style-name="Normal"/>
      <text:p text:style-name="Normal"/>
      <text:p text:style-name="Normal"><text:s text:c="42"/>}</text:p>
      <text:p text:style-name="Normal"><text:s text:c="4"/>}</text:p>
      <text:p text:style-name="Normal"><text:s text:c="26"/>}</text:p>
      <text:p text:style-name="Normal"><text:s text:c="12"/>if (TotalRevenues==0)</text:p>
      <text:p text:style-name="Normal"><text:s text:c="12"/>{</text:p>
      <text:soft-page-break/>
      <text:p text:style-name="Normal"><text:s text:c="12"/>cout&lt;&lt;"There are no revenues for animals associated with that date\n";</text:p>
      <text:p text:style-name="Normal"><text:s text:c="12"/>cout&lt;&lt;"or no animals have been sold on that date\n";</text:p>
      <text:p text:style-name="Normal"><text:s text:c="12"/>cout&lt;&lt;"Please return to the menu\n";</text:p>
      <text:p text:style-name="Normal"/>
      <text:p text:style-name="Normal"><text:s text:c="14"/>return 0;</text:p>
      <text:p text:style-name="Normal"><text:s text:c="12"/>}</text:p>
      <text:p text:style-name="Normal"><text:s text:c="12"/>else if(TotalRevenues&gt;0)</text:p>
      <text:p text:style-name="Normal"><text:s text:c="12"/>{</text:p>
      <text:p text:style-name="Normal"/>
      <text:p text:style-name="Normal"><text:s text:c="16"/>cout&lt;&lt;"The total revenues for animals sold that were bought\n";</text:p>
      <text:p text:style-name="Normal"><text:s text:c="16"/>cout&lt;&lt;"from the supplier name which you submitted are\n";</text:p>
      <text:p text:style-name="Normal"><text:s text:c="16"/>cout&lt;&lt;TotalRevenues;</text:p>
      <text:p text:style-name="Normal"/>
      <text:p text:style-name="Normal"><text:s text:c="16"/>cout&lt;&lt;"\n";</text:p>
      <text:p text:style-name="Normal"/>
      <text:p text:style-name="Normal"><text:s text:c="12"/>}</text:p>
      <text:p text:style-name="Normal"/>
      <text:p text:style-name="Normal"/>
      <text:p text:style-name="Normal"/>
      <text:p text:style-name="Normal"/>
      <text:p text:style-name="Normal"/>
      <text:p text:style-name="Normal">return 0;</text:p>
      <text:p text:style-name="Normal">}</text:p>
      <text:p text:style-name="Normal"/>
      <text:p text:style-name="Normal">float ProcessClass::TotalRevenueInYear(Counter&amp; CountFilled)</text:p>
      <text:p text:style-name="Normal">{</text:p>
      <text:p text:style-name="Normal"/>
      <text:p text:style-name="Normal">char ch;</text:p>
      <text:p text:style-name="Normal">int i=0;</text:p>
      <text:p text:style-name="Normal">int OptionCheck=0;</text:p>
      <text:p text:style-name="Normal">int TotalRevenue=0;</text:p>
      <text:soft-page-break/>
      <text:p text:style-name="Normal">string YearRequest;</text:p>
      <text:p text:style-name="Normal">string DatabaseYear;</text:p>
      <text:p text:style-name="Normal"/>
      <text:p text:style-name="Normal">cout&lt;&lt;"You have selected the option to calculate total revenue from\n";</text:p>
      <text:p text:style-name="Normal">cout&lt;&lt;"bovines within a particular year. Please verify that you wish\n";</text:p>
      <text:p text:style-name="Normal">cout&lt;&lt;"to proceed with this option. Enter 1 for yes or 0 for no\n";</text:p>
      <text:p text:style-name="Normal"/>
      <text:p text:style-name="Normal">cin&gt;&gt;OptionCheck;</text:p>
      <text:p text:style-name="Normal"/>
      <text:p text:style-name="Normal">if ((OptionCheck!=0)&amp;&amp;(OptionCheck!=1)) <text:s text:c="3"/>// Allow user to verify option chosen is intended one.</text:p>
      <text:p text:style-name="Normal"><text:s text:c="4"/>{</text:p>
      <text:p text:style-name="Normal"/>
      <text:p text:style-name="Normal"><text:s text:c="4"/>cout&lt;&lt;"The data you entered is invalid. Please return to menu\n";</text:p>
      <text:p text:style-name="Normal"><text:s text:c="4"/>return 0;</text:p>
      <text:p text:style-name="Normal"><text:s text:c="4"/>}</text:p>
      <text:p text:style-name="Normal"><text:s text:c="2"/>else if(OptionCheck==0){</text:p>
      <text:p text:style-name="Normal"/>
      <text:p text:style-name="Normal"><text:s text:c="4"/>return 0;</text:p>
      <text:p text:style-name="Normal"><text:s text:c="25"/>}</text:p>
      <text:p text:style-name="Normal">else if (OptionCheck==1)</text:p>
      <text:p text:style-name="Normal">{</text:p>
      <text:p text:style-name="Normal"/>
      <text:p text:style-name="Normal"><text:s text:c="4"/>VerifyCount(CountFilled);</text:p>
      <text:p text:style-name="Normal"/>
      <text:p text:style-name="Normal"><text:s text:c="4"/>if(CountFilled.GetCounter()==0){</text:p>
      <text:p text:style-name="Normal"/>
      <text:p text:style-name="Normal"><text:s text:c="8"/>cout&lt;&lt;"The Database is empty. Please return to menu and inform\n";</text:p>
      <text:p text:style-name="Normal"><text:s text:c="8"/>cout&lt;&lt;"the administrator\n";</text:p>
      <text:p text:style-name="Normal"><text:s text:c="8"/>return 0;</text:p>
      <text:p text:style-name="Normal"><text:s text:c="35"/>}</text:p>
      <text:p text:style-name="Normal"><text:s text:c="8"/>else if(CountFilled.GetCounter()&gt;0)</text:p>
      <text:soft-page-break/>
      <text:p text:style-name="Normal"><text:s text:c="8"/>{</text:p>
      <text:p text:style-name="Normal"/>
      <text:p text:style-name="Normal"><text:s text:c="12"/>cout&lt;&lt;" Plese enter the year in the form /## that\n";</text:p>
      <text:p text:style-name="Normal"><text:s text:c="12"/>cout&lt;&lt;" within which you wish to calculate revenues\n";</text:p>
      <text:p text:style-name="Normal"/>
      <text:p text:style-name="Normal"/>
      <text:p text:style-name="Normal"><text:s text:c="11"/>cin.get(ch);</text:p>
      <text:p text:style-name="Normal"><text:s text:c="11"/>getline(cin,YearRequest);</text:p>
      <text:p text:style-name="Normal"/>
      <text:p text:style-name="Normal"><text:s text:c="12"/>while (!container[0].CheckIfYearIsValid(YearRequest)) <text:s text:c="2"/>// Outsource validation check of data to base class.</text:p>
      <text:p text:style-name="Normal"><text:s text:c="12"/>{</text:p>
      <text:p text:style-name="Normal"><text:s text:c="16"/>cout&lt;&lt;"That is not a valid date or format is incorrect\n";</text:p>
      <text:p text:style-name="Normal"><text:s text:c="16"/>cout&lt;&lt;"Please re-enter the date in the correct format\n";</text:p>
      <text:p text:style-name="Normal"><text:s text:c="16"/>getline(cin,YearRequest);</text:p>
      <text:p text:style-name="Normal"><text:s text:c="12"/>}</text:p>
      <text:p text:style-name="Normal"><text:s text:c="12"/>for(i=0;i&lt;CountFilled.GetCounter();i++){</text:p>
      <text:p text:style-name="Normal"/>
      <text:p text:style-name="Normal"><text:s text:c="16"/>DatabaseYear=container[i].getSellDate();</text:p>
      <text:p text:style-name="Normal"/>
      <text:p text:style-name="Normal"><text:s text:c="16"/>if((YearRequest[0]==DatabaseYear[5])&amp;&amp;(YearRequest[1]==DatabaseYear[6])&amp;&amp;(YearRequest[2]==DatabaseYear[7]))</text:p>
      <text:p text:style-name="Normal"><text:s text:c="55"/>{</text:p>
      <text:p text:style-name="Normal"><text:s text:c="20"/>TotalRevenue=(TotalRevenue+container[i].getGrossSaleprice());</text:p>
      <text:p text:style-name="Normal"><text:s text:c="20"/>continue;</text:p>
      <text:p text:style-name="Normal"><text:s text:c="52"/>}</text:p>
      <text:p text:style-name="Normal"><text:s text:c="20"/>else {</text:p>
      <text:p text:style-name="Normal"/>
      <text:p text:style-name="Normal"><text:s text:c="24"/>continue;</text:p>
      <text:p text:style-name="Normal"><text:s text:c="25"/>}</text:p>
      <text:p text:style-name="Normal"/>
      <text:p text:style-name="Normal"/>
      <text:p text:style-name="Normal"><text:s text:c="51"/>}</text:p>
      <text:p text:style-name="Normal"><text:s text:c="8"/>}</text:p>
      <text:p text:style-name="Normal">}</text:p>
      <text:p text:style-name="Normal"/>
      <text:p text:style-name="Normal"/>
      <text:p text:style-name="Normal"/>
      <text:p text:style-name="Normal"><text:s text:c="12"/>if(TotalRevenue&gt;0){</text:p>
      <text:p text:style-name="Normal"><text:s text:c="16"/>cout&lt;&lt;"Here is the total revenue achieved by animals sold\n";</text:p>
      <text:p text:style-name="Normal"><text:s text:c="16"/>cout&lt;&lt;"in the year which you provided\t"&lt;&lt;TotalRevenue;</text:p>
      <text:p text:style-name="Normal"><text:s text:c="16"/>cout&lt;&lt;"\n";</text:p>
      <text:p text:style-name="Normal"><text:s text:c="28"/>}</text:p>
      <text:p text:style-name="Normal"><text:s text:c="16"/>else if(TotalRevenue==0){</text:p>
      <text:p text:style-name="Normal"/>
      <text:p text:style-name="Normal"><text:s text:c="20"/>cout&lt;&lt;"There were no bovines sold within that year or\n";</text:p>
      <text:p text:style-name="Normal"><text:s text:c="20"/>cout&lt;&lt;"\n";</text:p>
      <text:p text:style-name="Normal"/>
      <text:p text:style-name="Normal"><text:s text:c="20"/>cout&lt;&lt;"return to menu\n";</text:p>
      <text:p text:style-name="Normal"><text:s text:c="20"/>return 0;</text:p>
      <text:p text:style-name="Normal"><text:s text:c="39"/>}</text:p>
      <text:p text:style-name="Normal"/>
      <text:p text:style-name="Normal"/>
      <text:p text:style-name="Normal">return 0;</text:p>
      <text:p text:style-name="Normal"/>
      <text:p text:style-name="Normal">}</text:p>
      <text:p text:style-name="Normal"/>
      <text:p text:style-name="Normal"/>
      <text:p text:style-name="Normal"/>
      <text:p text:style-name="Normal">float ProcessClass::TotalProfitbySupplierName(Counter&amp; CountFilled)</text:p>
      <text:p text:style-name="Normal">{</text:p>
      <text:p text:style-name="Normal"/>
      <text:soft-page-break/>
      <text:p text:style-name="Normal"><text:s/>char ch;</text:p>
      <text:p text:style-name="Normal"><text:s text:c="4"/>int i=0;</text:p>
      <text:p text:style-name="Normal"><text:s text:c="4"/>string Suppliername;</text:p>
      <text:p text:style-name="Normal"><text:s text:c="4"/>int OptionCheck=0;</text:p>
      <text:p text:style-name="Normal"><text:s text:c="4"/>int TotalCosts=0;</text:p>
      <text:p text:style-name="Normal"><text:s text:c="4"/>float TotalRevenues=0;</text:p>
      <text:p text:style-name="Normal"><text:s text:c="4"/>float TotalProfits=0;</text:p>
      <text:p text:style-name="Normal"><text:s text:c="4"/>float TotalLosses=0;</text:p>
      <text:p text:style-name="Normal"><text:s text:c="4"/>cout&lt;&lt;"You have selected the option to calculate total profits acrued\n";</text:p>
      <text:p text:style-name="Normal"><text:s text:c="4"/>cout&lt;&lt;"by animals supplied by a particular supplier\n";</text:p>
      <text:p text:style-name="Normal"><text:s text:c="4"/>cout&lt;&lt;"Please enter 1 for yes or 0 for no.\n\n";</text:p>
      <text:p text:style-name="Normal"><text:s text:c="4"/>cin&gt;&gt;OptionCheck; <text:s text:c="38"/>//To ascertain option choice verification from user.</text:p>
      <text:p text:style-name="Normal"/>
      <text:p text:style-name="Normal"><text:s text:c="4"/>if((OptionCheck!=0)&amp;&amp;(OptionCheck!=1))</text:p>
      <text:p text:style-name="Normal"><text:s text:c="4"/>{</text:p>
      <text:p text:style-name="Normal"><text:s text:c="8"/>cout&lt;&lt;"The data you entered for this request is non valid.\n";</text:p>
      <text:p text:style-name="Normal"><text:s text:c="8"/>cout&lt;&lt;"Go back to the menu and choose an option again\n";</text:p>
      <text:p text:style-name="Normal"><text:s text:c="8"/>return 0;</text:p>
      <text:p text:style-name="Normal"><text:s text:c="4"/>}</text:p>
      <text:p text:style-name="Normal"/>
      <text:p text:style-name="Normal"><text:s text:c="4"/>else if(OptionCheck==0)</text:p>
      <text:p text:style-name="Normal"><text:s text:c="4"/>{</text:p>
      <text:p text:style-name="Normal"/>
      <text:p text:style-name="Normal"><text:s text:c="8"/>return 0;</text:p>
      <text:p text:style-name="Normal"><text:s text:c="4"/>}</text:p>
      <text:p text:style-name="Normal"><text:s text:c="4"/>else if(OptionCheck==1)</text:p>
      <text:p text:style-name="Normal"><text:s text:c="4"/>{</text:p>
      <text:p text:style-name="Normal"/>
      <text:p text:style-name="Normal"><text:s text:c="8"/>VerifyCount(CountFilled);</text:p>
      <text:p text:style-name="Normal"/>
      <text:p text:style-name="Normal"><text:s text:c="8"/>if (CountFilled.GetCounter()==0)</text:p>
      <text:soft-page-break/>
      <text:p text:style-name="Normal"><text:s text:c="8"/>{</text:p>
      <text:p text:style-name="Normal"/>
      <text:p text:style-name="Normal"><text:s text:c="12"/>cout&lt;&lt;"There is no information in the database to process\n";</text:p>
      <text:p text:style-name="Normal"><text:s text:c="12"/>return 0;</text:p>
      <text:p text:style-name="Normal"><text:s text:c="8"/>}</text:p>
      <text:p text:style-name="Normal"><text:s text:c="8"/>else if (CountFilled.GetCounter()&gt;0)</text:p>
      <text:p text:style-name="Normal"><text:s text:c="8"/>{</text:p>
      <text:p text:style-name="Normal"><text:s text:c="12"/>cout&lt;&lt;"please enter the name of the supplier associated with the animals\n";</text:p>
      <text:p text:style-name="Normal"><text:s text:c="12"/>cout&lt;&lt;"whose profits you wish to calculate\n";</text:p>
      <text:p text:style-name="Normal"/>
      <text:p text:style-name="Normal"><text:s text:c="12"/>cin.get(ch);</text:p>
      <text:p text:style-name="Normal"><text:s text:c="12"/>getline(cin,Suppliername);</text:p>
      <text:p text:style-name="Normal"/>
      <text:p text:style-name="Normal"><text:s text:c="12"/>while(!container[0].CheckIfStringIsValid(Suppliername)){ <text:s text:c="4"/>// Outsource validation of data to base class</text:p>
      <text:p text:style-name="Normal"><text:s text:c="16"/>cout&lt;&lt;"The data you entered is invalid. Please try again\n";</text:p>
      <text:p text:style-name="Normal"><text:s text:c="12"/>getline(cin,Suppliername);</text:p>
      <text:p text:style-name="Normal"/>
      <text:p text:style-name="Normal"><text:s text:c="8"/>}</text:p>
      <text:p text:style-name="Normal"/>
      <text:p text:style-name="Normal"><text:s text:c="12"/>for(i=0; i&lt;CountFilled.GetCounter(); i++)</text:p>
      <text:p text:style-name="Normal"><text:s text:c="12"/>{</text:p>
      <text:p text:style-name="Normal"><text:s text:c="16"/>if(Suppliername==container[i].getSupplierName())</text:p>
      <text:p text:style-name="Normal"><text:s text:c="16"/>{</text:p>
      <text:p text:style-name="Normal"/>
      <text:p text:style-name="Normal"><text:s text:c="20"/>TotalCosts=(TotalCosts+container[i].getCost()+container[i].getAvCostProcess());</text:p>
      <text:p text:style-name="Normal"><text:s text:c="20"/>TotalRevenues=(TotalRevenues+container[i].getGrossSaleprice());</text:p>
      <text:p text:style-name="Normal"><text:s text:c="20"/>continue;</text:p>
      <text:p text:style-name="Normal"><text:s text:c="16"/>}</text:p>
      <text:p text:style-name="Normal"><text:s text:c="16"/>else if(Suppliername!=container[i].getSupplierName())</text:p>
      <text:p text:style-name="Normal"><text:s text:c="16"/>{</text:p>
      <text:soft-page-break/>
      <text:p text:style-name="Normal"><text:s text:c="20"/>continue;</text:p>
      <text:p text:style-name="Normal"><text:s text:c="16"/>}</text:p>
      <text:p text:style-name="Normal"/>
      <text:p text:style-name="Normal"><text:s text:c="8"/>}</text:p>
      <text:p text:style-name="Normal"><text:s text:c="4"/>}</text:p>
      <text:p text:style-name="Normal"><text:s text:c="4"/>}</text:p>
      <text:p text:style-name="Normal"><text:s text:c="4"/>if (TotalRevenues==0)</text:p>
      <text:p text:style-name="Normal"><text:s text:c="4"/>{</text:p>
      <text:p text:style-name="Normal"/>
      <text:p text:style-name="Normal"><text:s text:c="8"/>cout&lt;&lt;"Either the supplier name you provided is not a member of the database\n";</text:p>
      <text:p text:style-name="Normal"><text:s text:c="8"/>cout&lt;&lt;"or there are no sales data entered for animals associated with that supplier\n";</text:p>
      <text:p text:style-name="Normal"><text:s text:c="8"/>cout&lt;&lt;"name\n";</text:p>
      <text:p text:style-name="Normal"><text:s text:c="8"/>cout&lt;&lt;"\n";</text:p>
      <text:p text:style-name="Normal"><text:s text:c="4"/>}</text:p>
      <text:p text:style-name="Normal"><text:s text:c="4"/>else if(TotalRevenues&lt;TotalCosts) { <text:s text:c="27"/>//Allow for situation where money has been lost.</text:p>
      <text:p text:style-name="Normal"><text:s text:c="8"/>TotalLosses=(TotalCosts-TotalRevenues);</text:p>
      <text:p text:style-name="Normal"><text:s text:c="8"/>cout&lt;&lt;"You have lost money on bovines which were supplied by the\n";</text:p>
      <text:p text:style-name="Normal"><text:s text:c="8"/>cout&lt;&lt;"supplier name which you provided. You have lost a total of\n";</text:p>
      <text:p text:style-name="Normal"><text:s text:c="8"/>cout&lt;&lt;TotalLosses;</text:p>
      <text:p text:style-name="Normal"><text:s text:c="8"/>cout&lt;&lt;"\t";</text:p>
      <text:p text:style-name="Normal"><text:s text:c="8"/>cout&lt;&lt;"euros\n";</text:p>
      <text:p text:style-name="Normal"/>
      <text:p text:style-name="Normal"><text:s text:c="38"/>}</text:p>
      <text:p text:style-name="Normal"/>
      <text:p text:style-name="Normal"/>
      <text:p text:style-name="Normal"><text:s text:c="4"/>else if (TotalRevenues&gt;TotalCosts){</text:p>
      <text:p text:style-name="Normal"><text:s text:c="8"/>TotalProfits=(TotalRevenues-TotalCosts);</text:p>
      <text:p text:style-name="Normal"><text:s text:c="8"/>cout&lt;&lt;"The total profits for bovines associated with the supplier\n";</text:p>
      <text:p text:style-name="Normal"><text:s text:c="8"/>cout&lt;&lt;"name you entered are\n";</text:p>
      <text:p text:style-name="Normal"><text:s text:c="8"/>cout&lt;&lt;TotalProfits;</text:p>
      <text:soft-page-break/>
      <text:p text:style-name="Normal"><text:s text:c="8"/>cout&lt;&lt;"\n";</text:p>
      <text:p text:style-name="Normal"><text:s text:c="38"/>}</text:p>
      <text:p text:style-name="Normal"><text:s text:c="4"/>return 0;</text:p>
      <text:p text:style-name="Normal">}</text:p>
      <text:p text:style-name="Normal"/>
      <text:p text:style-name="Normal"/>
      <text:p text:style-name="Normal">float ProcessClass::TotalProfitbyDateSold(Counter&amp; CountFilled)</text:p>
      <text:p text:style-name="Normal"/>
      <text:p text:style-name="Normal">{</text:p>
      <text:p text:style-name="Normal"><text:s text:c="4"/>char ch;</text:p>
      <text:p text:style-name="Normal"><text:s text:c="4"/>int i=0;</text:p>
      <text:p text:style-name="Normal"><text:s text:c="4"/>string Date;</text:p>
      <text:p text:style-name="Normal"><text:s text:c="4"/>int OptionCheck=0;</text:p>
      <text:p text:style-name="Normal"><text:s text:c="4"/>int TotalCosts=0;</text:p>
      <text:p text:style-name="Normal"><text:s text:c="4"/>float TotalRevenues=0;</text:p>
      <text:p text:style-name="Normal"><text:s text:c="4"/>float TotalProfits=0;</text:p>
      <text:p text:style-name="Normal"><text:s text:c="4"/>float TotalLosses=0;</text:p>
      <text:p text:style-name="Normal"/>
      <text:p text:style-name="Normal"><text:s text:c="4"/>cout&lt;&lt;"You have selected the option to calculate total profits acrued\n";</text:p>
      <text:p text:style-name="Normal"><text:s text:c="4"/>cout&lt;&lt;"by animals supplied by a particular supplier\n";</text:p>
      <text:p text:style-name="Normal"><text:s text:c="4"/>cout&lt;&lt;"Please enter 1 for yes or 0 for no.\n\n";</text:p>
      <text:p text:style-name="Normal"><text:s text:c="4"/>cin&gt;&gt;OptionCheck; <text:s text:c="38"/>//To ascertain option choice verificoration from user</text:p>
      <text:p text:style-name="Normal"/>
      <text:p text:style-name="Normal"><text:s text:c="4"/>if((OptionCheck!=0)&amp;&amp;(OptionCheck!=1))</text:p>
      <text:p text:style-name="Normal"><text:s text:c="4"/>{</text:p>
      <text:p text:style-name="Normal"><text:s text:c="8"/>cout&lt;&lt;"The data you entered for this request is non valid.\n";</text:p>
      <text:p text:style-name="Normal"><text:s text:c="8"/>cout&lt;&lt;"Go back to the menu and choose an option again\n";</text:p>
      <text:p text:style-name="Normal"><text:s text:c="8"/>return 0;</text:p>
      <text:p text:style-name="Normal"><text:s text:c="4"/>}</text:p>
      <text:p text:style-name="Normal"/>
      <text:p text:style-name="Normal"><text:s text:c="4"/>else if(OptionCheck==0)</text:p>
      <text:soft-page-break/>
      <text:p text:style-name="Normal"><text:s text:c="4"/>{</text:p>
      <text:p text:style-name="Normal"/>
      <text:p text:style-name="Normal"><text:s text:c="8"/>return 0;</text:p>
      <text:p text:style-name="Normal"><text:s text:c="4"/>}</text:p>
      <text:p text:style-name="Normal"><text:s text:c="4"/>else if(OptionCheck==1)</text:p>
      <text:p text:style-name="Normal"><text:s text:c="4"/>{</text:p>
      <text:p text:style-name="Normal"/>
      <text:p text:style-name="Normal"><text:s text:c="8"/>VerifyCount(CountFilled); <text:s text:c="6"/>// Always verify count before accumulating data.</text:p>
      <text:p text:style-name="Normal"/>
      <text:p text:style-name="Normal"><text:s text:c="8"/>if (CountFilled.GetCounter()==0)</text:p>
      <text:p text:style-name="Normal"><text:s text:c="8"/>{</text:p>
      <text:p text:style-name="Normal"/>
      <text:p text:style-name="Normal"><text:s text:c="12"/>cout&lt;&lt;"There is no information in the database to process\n";</text:p>
      <text:p text:style-name="Normal"><text:s text:c="12"/>return 0;</text:p>
      <text:p text:style-name="Normal"><text:s text:c="8"/>}</text:p>
      <text:p text:style-name="Normal"><text:s text:c="8"/>else if (CountFilled.GetCounter()&gt;0)</text:p>
      <text:p text:style-name="Normal"><text:s text:c="8"/>{</text:p>
      <text:p text:style-name="Normal"><text:s text:c="12"/>cout&lt;&lt;"please enter the sell date of the the bovines in the form ##/##/##\n";</text:p>
      <text:p text:style-name="Normal"><text:s text:c="12"/>cout&lt;&lt;"whose profits you wish to calculate\n";</text:p>
      <text:p text:style-name="Normal"/>
      <text:p text:style-name="Normal"><text:s text:c="12"/>cin.get(ch);</text:p>
      <text:p text:style-name="Normal"><text:s text:c="12"/>getline(cin,Date);</text:p>
      <text:p text:style-name="Normal"/>
      <text:p text:style-name="Normal"><text:s text:c="12"/>while(!container[0].CheckIfDateIsValid(Date)){ <text:s text:c="19"/>//Outsource data validation checking to base class.</text:p>
      <text:p text:style-name="Normal"><text:s text:c="16"/>cout&lt;&lt;"The data you entered is invalid. Please try again\n";</text:p>
      <text:p text:style-name="Normal"><text:s text:c="12"/>getline(cin,Date);</text:p>
      <text:p text:style-name="Normal"/>
      <text:p text:style-name="Normal"><text:s text:c="57"/>}</text:p>
      <text:p text:style-name="Normal"/>
      <text:p text:style-name="Normal"><text:s text:c="12"/>for(i=0; i&lt;CountFilled.GetCounter(); i++)</text:p>
      <text:soft-page-break/>
      <text:p text:style-name="Normal"><text:s text:c="12"/>{</text:p>
      <text:p text:style-name="Normal"><text:s text:c="16"/>if(Date==container[i].getSellDate())</text:p>
      <text:p text:style-name="Normal"><text:s text:c="16"/>{</text:p>
      <text:p text:style-name="Normal"/>
      <text:p text:style-name="Normal"><text:s text:c="20"/>TotalCosts=(TotalCosts+container[i].getCost()+container[i].getAvCostProcess());</text:p>
      <text:p text:style-name="Normal"><text:s text:c="20"/>TotalRevenues=(TotalRevenues+container[i].getGrossSaleprice());</text:p>
      <text:p text:style-name="Normal"><text:s text:c="20"/>continue;</text:p>
      <text:p text:style-name="Normal"><text:s text:c="16"/>}</text:p>
      <text:p text:style-name="Normal"><text:s text:c="16"/>else if(Date!=container[i].getSellDate()){</text:p>
      <text:p text:style-name="Normal"><text:s text:c="20"/>continue;</text:p>
      <text:p text:style-name="Normal"><text:s text:c="57"/>}</text:p>
      <text:p text:style-name="Normal"/>
      <text:p text:style-name="Normal"><text:s text:c="8"/>}</text:p>
      <text:p text:style-name="Normal"><text:s text:c="9"/>}</text:p>
      <text:p text:style-name="Normal"><text:s text:c="4"/>}</text:p>
      <text:p text:style-name="Normal"><text:s text:c="4"/>if (TotalRevenues==0)</text:p>
      <text:p text:style-name="Normal"><text:s text:c="4"/>{</text:p>
      <text:p text:style-name="Normal"/>
      <text:p text:style-name="Normal"><text:s text:c="8"/>cout&lt;&lt;"Either the supplier name you provided is not a member of the database\n";</text:p>
      <text:p text:style-name="Normal"><text:s text:c="8"/>cout&lt;&lt;"or there are no sales data entered for animals associated with that supplier\n";</text:p>
      <text:p text:style-name="Normal"><text:s text:c="8"/>cout&lt;&lt;"name\n";</text:p>
      <text:p text:style-name="Normal"><text:s text:c="8"/>cout&lt;&lt;"\n";</text:p>
      <text:p text:style-name="Normal"><text:s text:c="4"/>}</text:p>
      <text:p text:style-name="Normal"/>
      <text:p text:style-name="Normal"><text:s text:c="4"/>else if(TotalCosts&gt;TotalRevenues){ <text:s text:c="22"/>//Allow for situation where money has been lost.</text:p>
      <text:p text:style-name="Normal"><text:s text:c="9"/>TotalLosses=(TotalCosts-TotalRevenues);</text:p>
      <text:p text:style-name="Normal"><text:s text:c="8"/>cout&lt;&lt;"You have lost money on bovines which were supplied by the\n";</text:p>
      <text:p text:style-name="Normal"><text:s text:c="8"/>cout&lt;&lt;"supplier name which you provided. You have lost a total of\n";</text:p>
      <text:p text:style-name="Normal"><text:s text:c="8"/>cout&lt;&lt;TotalLosses;</text:p>
      <text:p text:style-name="Normal"><text:s text:c="8"/>cout&lt;&lt;"\t";</text:p>
      <text:p text:style-name="Normal"><text:s text:c="8"/>cout&lt;&lt;"euros\n";</text:p>
      <text:p text:style-name="Normal"/>
      <text:p text:style-name="Normal"/>
      <text:p text:style-name="Normal"><text:s text:c="37"/>}</text:p>
      <text:p text:style-name="Normal"/>
      <text:p text:style-name="Normal"/>
      <text:p text:style-name="Normal"><text:s text:c="4"/>else if (TotalRevenues&gt;TotalCosts){</text:p>
      <text:p text:style-name="Normal"><text:s text:c="8"/>TotalProfits=(TotalRevenues-TotalCosts);</text:p>
      <text:p text:style-name="Normal"><text:s text:c="8"/>cout&lt;&lt;"The total profits for bovines associated with the supplier\n";</text:p>
      <text:p text:style-name="Normal"><text:s text:c="8"/>cout&lt;&lt;"name you entered are\n";</text:p>
      <text:p text:style-name="Normal"><text:s text:c="8"/>cout&lt;&lt;TotalProfits;</text:p>
      <text:p text:style-name="Normal"><text:s text:c="8"/>cout&lt;&lt;"\n";</text:p>
      <text:p text:style-name="Normal"><text:s text:c="38"/>}</text:p>
      <text:p text:style-name="Normal"><text:s text:c="4"/>return 0;</text:p>
      <text:p text:style-name="Normal">}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>float ProcessClass::TotalProfitInYear(Counter&amp; CountFilled) {</text:p>
      <text:p text:style-name="Normal"/>
      <text:p text:style-name="Normal">char ch;</text:p>
      <text:p text:style-name="Normal">int i=0;</text:p>
      <text:p text:style-name="Normal">int OptionCheck=0;</text:p>
      <text:p text:style-name="Normal">float TotalRevenue=0;</text:p>
      <text:p text:style-name="Normal">string YearRequest;</text:p>
      <text:p text:style-name="Normal">string DatabaseYear;</text:p>
      <text:p text:style-name="Normal">int TotalCosts=0;</text:p>
      <text:p text:style-name="Normal">float TotalProfits=0;</text:p>
      <text:p text:style-name="Normal">float TotalLosses=0;</text:p>
      <text:p text:style-name="Normal"/>
      <text:p text:style-name="Normal">cout&lt;&lt;"You have selected the option to calculate total profits from\n";</text:p>
      <text:p text:style-name="Normal">cout&lt;&lt;"bovines within a particular year. Please verify that you wish\n";</text:p>
      <text:p text:style-name="Normal">cout&lt;&lt;"to proceed with this option. Enter 1 for yes or 0 for no\n";</text:p>
      <text:p text:style-name="Normal"/>
      <text:p text:style-name="Normal">cin&gt;&gt;OptionCheck;</text:p>
      <text:p text:style-name="Normal"/>
      <text:p text:style-name="Normal">if ((OptionCheck!=0)&amp;&amp;(OptionCheck!=1)){ <text:s text:c="10"/>// Allow user to verify that option chosen is intended one.</text:p>
      <text:p text:style-name="Normal"/>
      <text:p text:style-name="Normal"><text:s text:c="4"/>cout&lt;&lt;"The data you entered is invalid. Please return to menu\n";</text:p>
      <text:p text:style-name="Normal"><text:s text:c="4"/>return 0;</text:p>
      <text:p text:style-name="Normal"><text:s text:c="39"/>}</text:p>
      <text:p text:style-name="Normal"><text:s text:c="2"/>else if(OptionCheck==0){</text:p>
      <text:p text:style-name="Normal"/>
      <text:p text:style-name="Normal"><text:s text:c="4"/>return 0;</text:p>
      <text:p text:style-name="Normal"><text:s text:c="25"/>}</text:p>
      <text:p text:style-name="Normal">else if (OptionCheck==1)</text:p>
      <text:p text:style-name="Normal">{</text:p>
      <text:p text:style-name="Normal"/>
      <text:p text:style-name="Normal"><text:s text:c="4"/>VerifyCount(CountFilled); <text:s text:c="19"/>// Always verify count is correct before accumulating data.</text:p>
      <text:p text:style-name="Normal"/>
      <text:p text:style-name="Normal"><text:s text:c="4"/>if(CountFilled.GetCounter()==0){ <text:s text:c="12"/>// No point in attempting to gather data if container is empty.</text:p>
      <text:p text:style-name="Normal"/>
      <text:p text:style-name="Normal"><text:s text:c="8"/>cout&lt;&lt;"The Database is empty. Please return to menu and inform\n";</text:p>
      <text:p text:style-name="Normal"><text:s text:c="8"/>cout&lt;&lt;"the administrator\n";</text:p>
      <text:p text:style-name="Normal"><text:s text:c="8"/>return 0;</text:p>
      <text:p text:style-name="Normal"><text:s text:c="35"/>}</text:p>
      <text:p text:style-name="Normal"><text:s text:c="8"/>else if(CountFilled.GetCounter()&gt;0)</text:p>
      <text:p text:style-name="Normal"><text:s text:c="8"/>{</text:p>
      <text:p text:style-name="Normal"/>
      <text:soft-page-break/>
      <text:p text:style-name="Normal"><text:s text:c="12"/>cout&lt;&lt;" Plese enter the year in the form /## that\n";</text:p>
      <text:p text:style-name="Normal"><text:s text:c="12"/>cout&lt;&lt;" within which you wish to calculate costs\n";</text:p>
      <text:p text:style-name="Normal"/>
      <text:p text:style-name="Normal"/>
      <text:p text:style-name="Normal"><text:s text:c="11"/>cin.get(ch);</text:p>
      <text:p text:style-name="Normal"><text:s text:c="11"/>getline(cin,YearRequest);</text:p>
      <text:p text:style-name="Normal"/>
      <text:p text:style-name="Normal"><text:s text:c="12"/>while (!container[0].CheckIfYearIsValid(YearRequest)) <text:s text:c="4"/>// Outsource checking for valid data to base class.</text:p>
      <text:p text:style-name="Normal"><text:s text:c="12"/>{</text:p>
      <text:p text:style-name="Normal"><text:s text:c="16"/>cout&lt;&lt;"That is not a valid date or format is incorrect\n";</text:p>
      <text:p text:style-name="Normal"><text:s text:c="16"/>cout&lt;&lt;"Please re-enter the date in the correct format\n";</text:p>
      <text:p text:style-name="Normal"><text:s text:c="16"/>getline(cin,YearRequest);</text:p>
      <text:p text:style-name="Normal"><text:s text:c="12"/>}</text:p>
      <text:p text:style-name="Normal"><text:s text:c="12"/>for(i=0;i&lt;CountFilled.GetCounter();i++){</text:p>
      <text:p text:style-name="Normal"/>
      <text:p text:style-name="Normal"><text:s text:c="16"/>DatabaseYear=container[i].getSellDate();</text:p>
      <text:p text:style-name="Normal"/>
      <text:p text:style-name="Normal"><text:s text:c="16"/>if((YearRequest[0]==DatabaseYear[5])&amp;&amp;(YearRequest[1]==DatabaseYear[6])&amp;&amp;(YearRequest[2]==DatabaseYear[7]))</text:p>
      <text:p text:style-name="Normal"><text:s text:c="55"/>{</text:p>
      <text:p text:style-name="Normal"><text:s text:c="20"/>TotalRevenue=(TotalRevenue+container[i].getGrossSaleprice());</text:p>
      <text:p text:style-name="Normal"><text:s text:c="20"/>TotalCosts=(TotalCosts+container[i].getCost()+container[i].getAvCostProcess());</text:p>
      <text:p text:style-name="Normal"><text:s text:c="20"/>continue;</text:p>
      <text:p text:style-name="Normal"><text:s text:c="52"/>}</text:p>
      <text:p text:style-name="Normal"><text:s text:c="20"/>else {</text:p>
      <text:p text:style-name="Normal"/>
      <text:p text:style-name="Normal"><text:s text:c="24"/>continue;</text:p>
      <text:p text:style-name="Normal"><text:s text:c="25"/>}</text:p>
      <text:p text:style-name="Normal"/>
      <text:p text:style-name="Normal"/>
      <text:soft-page-break/>
      <text:p text:style-name="Normal"><text:s text:c="15"/>}</text:p>
      <text:p text:style-name="Normal"><text:s text:c="8"/>}</text:p>
      <text:p text:style-name="Normal">}</text:p>
      <text:p text:style-name="Normal"/>
      <text:p text:style-name="Normal"/>
      <text:p text:style-name="Normal"/>
      <text:p text:style-name="Normal"><text:s text:c="12"/>if (TotalRevenue==0)</text:p>
      <text:p text:style-name="Normal"><text:s text:c="4"/>{</text:p>
      <text:p text:style-name="Normal"/>
      <text:p text:style-name="Normal"><text:s text:c="8"/>cout&lt;&lt;"Either the year you provided is not a member of the database\n";</text:p>
      <text:p text:style-name="Normal"><text:s text:c="8"/>cout&lt;&lt;"or there are no sales data entered for animals associated with that year\n";</text:p>
      <text:p text:style-name="Normal"/>
      <text:p text:style-name="Normal"><text:s text:c="8"/>cout&lt;&lt;"\n";</text:p>
      <text:p text:style-name="Normal"><text:s text:c="4"/>}</text:p>
      <text:p text:style-name="Normal"/>
      <text:p text:style-name="Normal"><text:s text:c="4"/>else if(TotalCosts&gt;TotalRevenue){ <text:s text:c="15"/>// Must allow for situation where money has been lost.</text:p>
      <text:p text:style-name="Normal"><text:s text:c="9"/>TotalLosses=(TotalCosts-TotalRevenue);</text:p>
      <text:p text:style-name="Normal"><text:s text:c="8"/>cout&lt;&lt;"You have lost money on bovines which were sold in the year you provided.\n";</text:p>
      <text:p text:style-name="Normal"><text:s text:c="8"/>cout&lt;&lt;"You have lost a total of\n";</text:p>
      <text:p text:style-name="Normal"><text:s text:c="8"/>cout&lt;&lt;TotalLosses;</text:p>
      <text:p text:style-name="Normal"><text:s text:c="8"/>cout&lt;&lt;"\t";</text:p>
      <text:p text:style-name="Normal"><text:s text:c="8"/>cout&lt;&lt;"euros\n";</text:p>
      <text:p text:style-name="Normal"/>
      <text:p text:style-name="Normal"/>
      <text:p text:style-name="Normal"><text:s text:c="36"/>}</text:p>
      <text:p text:style-name="Normal"/>
      <text:p text:style-name="Normal"/>
      <text:p text:style-name="Normal"><text:s text:c="4"/>else if (TotalRevenue&gt;TotalCosts){</text:p>
      <text:p text:style-name="Normal"><text:s text:c="8"/>TotalProfits=(TotalRevenue-TotalCosts);</text:p>
      <text:p text:style-name="Normal"><text:s text:c="8"/>cout&lt;&lt;"The total profits for bovines associated with the supplier\n";</text:p>
      <text:p text:style-name="Normal"><text:s text:c="8"/>cout&lt;&lt;"name you entered are\n";</text:p>
      <text:soft-page-break/>
      <text:p text:style-name="Normal"><text:s text:c="8"/>cout&lt;&lt;TotalProfits;</text:p>
      <text:p text:style-name="Normal"><text:s text:c="8"/>cout&lt;&lt;"\n";</text:p>
      <text:p text:style-name="Normal"/>
      <text:p text:style-name="Normal"><text:s text:c="37"/>}</text:p>
      <text:p text:style-name="Normal">return 0;</text:p>
      <text:p text:style-name="Normal">}</text:p>
      <text:p text:style-name="Normal"/>
      <text:p text:style-name="Normal"/>
      <text:p text:style-name="Normal"/>
      <text:p text:style-name="Normal"/>
      <text:p text:style-name="Normal">int AccountingMenu(ProcessClass *Accprocessor,Counter&amp; CountFilled); <text:s text:c="2"/>// A second menu option is most easily implemented</text:p>
      <text:p text:style-name="Normal">int AdministratorMenu(ProcessClass *AdminProcessor,Counter&amp; CountFilled); <text:s text:c="72"/>// by crating a function for it/</text:p>
      <text:p text:style-name="Normal"/>
      <text:p text:style-name="Normal">int AccPasswordMenu(ProcessClass *Accprocessor,Counter&amp; CountFilled);</text:p>
      <text:p text:style-name="Normal">int AdminPasswordMenu(ProcessClass *AdminProcessor,Counter&amp; CountFilled);</text:p>
      <text:p text:style-name="Normal"/>
      <text:p text:style-name="Normal"/>
      <text:p text:style-name="Normal"/>
      <text:p text:style-name="Normal"/>
      <text:p text:style-name="Normal">int main (void)</text:p>
      <text:p text:style-name="Normal">{</text:p>
      <text:p text:style-name="Normal"/>
      <text:p text:style-name="Normal"/>
      <text:p text:style-name="Normal"><text:s text:c="4"/>int ContainerSize=0; <text:s text:c="4"/>// Best practice involves always ensuring variables/objects have been</text:p>
      <text:p text:style-name="Normal"><text:s text:c="29"/>// initialized as soon as they have been created.</text:p>
      <text:p text:style-name="Normal"/>
      <text:p text:style-name="Normal"/>
      <text:p text:style-name="Normal">//string AdminPassword="adminentryagent215";</text:p>
      <text:p text:style-name="Normal">//string FarmOwnerPassword="farmowneragent315";</text:p>
      <text:p text:style-name="Normal">//string Password;</text:p>
      <text:soft-page-break/>
      <text:p text:style-name="Normal">//char ch;</text:p>
      <text:p text:style-name="Normal"/>
      <text:p text:style-name="Normal"/>
      <text:p text:style-name="Normal"><text:s text:c="4"/>Counter Count;</text:p>
      <text:p text:style-name="Normal"><text:s text:c="4"/>Count.SetCounter(0);</text:p>
      <text:p text:style-name="Normal"/>
      <text:p text:style-name="Normal"/>
      <text:p text:style-name="Normal"/>
      <text:p text:style-name="Normal"><text:s text:c="4"/>cout&lt;&lt;"Please specify the size You would like the farm animal container to be.\n"; <text:s text:c="2"/>// Dynamic Memory Allocation should</text:p>
      <text:p text:style-name="Normal"><text:s text:c="4"/>cout&lt;&lt;"The size should be less than the maximum allowable size of 1000 and \n"; <text:s text:c="5"/>// involve allowing user to select size of</text:p>
      <text:p text:style-name="Normal"><text:s text:c="4"/>cout&lt;&lt;"greater than the number of members on file\n"; <text:s text:c="31"/>// container so it can grow or shrink</text:p>
      <text:p text:style-name="Normal"><text:s text:c="89"/>// as required.</text:p>
      <text:p text:style-name="Normal"/>
      <text:p text:style-name="Normal"/>
      <text:p text:style-name="Normal"><text:s text:c="6"/>while (!(cin&gt;&gt;ContainerSize)) <text:s text:c="4"/>// Must ensure valdity of data supplied.</text:p>
      <text:p text:style-name="Normal"><text:s text:c="2"/>{</text:p>
      <text:p text:style-name="Normal"><text:s text:c="4"/>cin.clear();</text:p>
      <text:p text:style-name="Normal"><text:s text:c="4"/>cin.ignore(80, '\n');</text:p>
      <text:p text:style-name="Normal"><text:s text:c="4"/>cout &lt;&lt; "Sorry, not a number: try again\n";</text:p>
      <text:p text:style-name="Normal"><text:s text:c="2"/>}</text:p>
      <text:p text:style-name="Normal"/>
      <text:p text:style-name="Normal"/>
      <text:p text:style-name="Normal"><text:s text:c="5"/>if(ContainerSize&gt;MaxSize){ <text:s text:c="37"/>// Should set limit on maximum size of container.</text:p>
      <text:p text:style-name="Normal"><text:s text:c="8"/>cout&lt;&lt;"That is too large a container size. Please re-launch the program\n";</text:p>
      <text:p text:style-name="Normal"><text:s text:c="8"/>cout&lt;&lt;"and enter an appropriate size according to the aforementioned\n";</text:p>
      <text:p text:style-name="Normal"/>
      <text:p text:style-name="Normal"><text:s text:c="22"/>return 0;</text:p>
      <text:p text:style-name="Normal"><text:s text:c="30"/>}</text:p>
      <text:p text:style-name="Normal"/>
      <text:soft-page-break/>
      <text:p text:style-name="Normal"><text:s text:c="5"/>else</text:p>
      <text:p text:style-name="Normal"><text:s text:c="5"/>{</text:p>
      <text:p text:style-name="Normal"/>
      <text:p text:style-name="Normal"><text:s text:c="5"/>ProcessClass AdminProcessor(ContainerSize); <text:s/>// Declare as ProcessClass object because inheritance</text:p>
      <text:p text:style-name="Normal"><text:s text:c="50"/>// allows this object to access almost any function</text:p>
      <text:p text:style-name="Normal"><text:s text:c="51"/>// in the whole program.</text:p>
      <text:p text:style-name="Normal"/>
      <text:p text:style-name="Normal"/>
      <text:p text:style-name="Normal"/>
      <text:p text:style-name="Normal"><text:s text:c="2"/>/* <text:s text:c="2"/>cout&lt;&lt;"To be presented with your access permissions, please enter your Password\n\n";</text:p>
      <text:p text:style-name="Normal"><text:s text:c="5"/>cin.get(ch);</text:p>
      <text:p text:style-name="Normal"><text:s text:c="4"/>getline(cin,Password);</text:p>
      <text:p text:style-name="Normal"/>
      <text:p text:style-name="Normal"><text:s text:c="4"/>while(!( (AdminPassword==Password)||(FarmOwnerPassword==Password )))</text:p>
      <text:p text:style-name="Normal"><text:s text:c="8"/>{</text:p>
      <text:p text:style-name="Normal"><text:s text:c="8"/>cout&lt;&lt;"Password invalid, please try again\n\n";</text:p>
      <text:p text:style-name="Normal"/>
      <text:p text:style-name="Normal"><text:s text:c="8"/>getline(cin,Password);</text:p>
      <text:p text:style-name="Normal"><text:s text:c="8"/>}</text:p>
      <text:p text:style-name="Normal"/>
      <text:p text:style-name="Normal"><text:s text:c="4"/>if(Password==AdminPassword){</text:p>
      <text:p text:style-name="Normal"/>
      <text:p text:style-name="Normal"><text:s text:c="8"/>AdminPasswordMenu(&amp;AdminProcessor,Count);</text:p>
      <text:p text:style-name="Normal"/>
      <text:p text:style-name="Normal"><text:s text:c="4"/>}</text:p>
      <text:p text:style-name="Normal"/>
      <text:p text:style-name="Normal"><text:s text:c="5"/>else if(Password==FarmOwnerPassword)</text:p>
      <text:p text:style-name="Normal"><text:s text:c="8"/>{</text:p>
      <text:p text:style-name="Normal"><text:s text:c="7"/>AccPasswordMenu(&amp;AdminProcessor,Count);</text:p>
      <text:p text:style-name="Normal"><text:s text:c="5"/>}</text:p>
      <text:p text:style-name="Normal"/>
      <text:p text:style-name="Normal">*/</text:p>
      <text:p text:style-name="Normal"/>
      <text:p text:style-name="Normal"/>
      <text:p text:style-name="Normal"/>
      <text:p text:style-name="Normal"/>
      <text:p text:style-name="Normal"><text:s text:c="5"/>AdministratorMenu(&amp;AdminProcessor,Count);</text:p>
      <text:p text:style-name="Normal"/>
      <text:p text:style-name="Normal"><text:s text:c="4"/>cout&lt;&lt;"\n";</text:p>
      <text:p text:style-name="Normal"><text:s text:c="4"/>cout&lt;&lt;"\n";</text:p>
      <text:p text:style-name="Normal"/>
      <text:p text:style-name="Normal"><text:s text:c="3"/>cout&lt;&lt;"\n";</text:p>
      <text:p text:style-name="Normal"><text:s text:c="4"/>cout&lt;&lt;"\n";</text:p>
      <text:p text:style-name="Normal"/>
      <text:p text:style-name="Normal"/>
      <text:p text:style-name="Normal"><text:s text:c="5"/>}</text:p>
      <text:p text:style-name="Normal">return 0;</text:p>
      <text:p text:style-name="Normal">}</text:p>
      <text:p text:style-name="Normal"/>
      <text:p text:style-name="Normal">int AdministratorMenu(ProcessClass *AdminProcessor,Counter&amp; CountFilled)</text:p>
      <text:p text:style-name="Normal">{</text:p>
      <text:p text:style-name="Normal">for(;;){</text:p>
      <text:p text:style-name="Normal">int indexnumber=0;</text:p>
      <text:p text:style-name="Normal">bool exit=false;</text:p>
      <text:p text:style-name="Normal">int MenuOptionNumber=0;</text:p>
      <text:p text:style-name="Normal">FarmAnimal temp; <text:s text:c="8"/>// Needed to pass between functions by reference.</text:p>
      <text:p text:style-name="Normal"/>
      <text:p text:style-name="Normal"><text:s text:c="4"/>temp.setAnimalid(); <text:s text:c="5"/>// User defined objects should also be initialized promptly.</text:p>
      <text:p text:style-name="Normal"><text:s text:c="4"/>temp.setCost();</text:p>
      <text:p text:style-name="Normal"><text:s text:c="4"/>temp.setGrossSaleprice();</text:p>
      <text:p text:style-name="Normal"><text:s text:c="4"/>temp.setSupplierName();</text:p>
      <text:soft-page-break/>
      <text:p text:style-name="Normal"><text:s text:c="4"/>temp.setBoughtDate();</text:p>
      <text:p text:style-name="Normal"><text:s text:c="4"/>temp.setSellDate();</text:p>
      <text:p text:style-name="Normal"><text:s text:c="4"/>temp.setAvCostProcess();</text:p>
      <text:p text:style-name="Normal"><text:s text:c="4"/>temp.setBreed();</text:p>
      <text:p text:style-name="Normal"><text:s text:c="4"/>temp.setSex();</text:p>
      <text:p text:style-name="Normal"><text:s text:c="4"/>temp.setInWeight();</text:p>
      <text:p text:style-name="Normal"><text:s text:c="4"/>temp.setOutWeight();</text:p>
      <text:p text:style-name="Normal"><text:s text:c="4"/>temp.setRetailPricePerkg();</text:p>
      <text:p text:style-name="Normal"/>
      <text:p text:style-name="Normal"/>
      <text:p text:style-name="Normal"/>
      <text:p text:style-name="Normal"><text:s text:c="4"/>cout&lt;&lt;"This is your main menu, please select an <text:s/>option number\n\n";</text:p>
      <text:p text:style-name="Normal"/>
      <text:p text:style-name="Normal"><text:s text:c="4"/>cout&lt;&lt;" 1. <text:s text:c="2"/>fill container\n\n";</text:p>
      <text:p text:style-name="Normal"><text:s text:c="4"/>cout&lt;&lt;" 2. <text:s text:c="2"/>Load From File\n\n";</text:p>
      <text:p text:style-name="Normal"><text:s text:c="4"/>cout&lt;&lt;" 3. <text:s text:c="2"/>search for container member and display if found\n\n";</text:p>
      <text:p text:style-name="Normal"><text:s text:c="4"/>cout&lt;&lt;" 4. <text:s text:c="2"/>display all contents <text:s/>of container\n\n";</text:p>
      <text:p text:style-name="Normal"><text:s text:c="4"/>cout&lt;&lt;" 5. <text:s text:c="2"/>create and Insert new container member\n\n";</text:p>
      <text:p text:style-name="Normal"><text:s text:c="4"/>cout&lt;&lt;" 6. <text:s text:c="2"/>delete a member from the container\n\n";</text:p>
      <text:p text:style-name="Normal"><text:s text:c="4"/>cout&lt;&lt;" 7. <text:s text:c="2"/>Amend a member of the container\n\n";</text:p>
      <text:p text:style-name="Normal"><text:s text:c="4"/>cout&lt;&lt;" 8. <text:s text:c="2"/>Verify the count of the number of members is correct\n\n";</text:p>
      <text:p text:style-name="Normal"><text:s text:c="4"/>cout&lt;&lt;" 9. <text:s text:c="2"/>Check if nearing the end of container capacity or if container is full\n\n";</text:p>
      <text:p text:style-name="Normal"><text:s text:c="4"/>cout&lt;&lt;" 10. <text:s/>Display a member by entering the member index number\n\n";</text:p>
      <text:p text:style-name="Normal"><text:s text:c="4"/>cout&lt;&lt;" 11. <text:s/>Go to Accounting Menu\n\n";</text:p>
      <text:p text:style-name="Normal"><text:s text:c="4"/>cout&lt;&lt;" 12. <text:s/>Save To File\n\n";</text:p>
      <text:p text:style-name="Normal"><text:s text:c="4"/>cout&lt;&lt;" 13. <text:s/>Print To File\n\n";</text:p>
      <text:p text:style-name="Normal"><text:s text:c="4"/>cout&lt;&lt;" 14. <text:s/>quit the program and exit\n\n";</text:p>
      <text:p text:style-name="Normal"/>
      <text:p text:style-name="Normal"><text:s text:c="4"/>cin&gt;&gt;MenuOptionNumber;</text:p>
      <text:p text:style-name="Normal"/>
      <text:p text:style-name="Normal"><text:s text:c="2"/>switch(MenuOptionNumber)</text:p>
      <text:p text:style-name="Normal"/>
      <text:p text:style-name="Normal"><text:s text:c="4"/>{</text:p>
      <text:p text:style-name="Normal"/>
      <text:p text:style-name="Normal"><text:s text:c="4"/>case 1:</text:p>
      <text:p text:style-name="Normal"><text:s text:c="8"/>AdminProcessor-&gt;Fillcontainer(CountFilled);</text:p>
      <text:p text:style-name="Normal"><text:s text:c="8"/>break;</text:p>
      <text:p text:style-name="Normal"><text:s text:c="4"/>case 2:</text:p>
      <text:p text:style-name="Normal"><text:s text:c="8"/>AdminProcessor-&gt;LoadFromFile(CountFilled);</text:p>
      <text:p text:style-name="Normal"><text:s text:c="8"/>break;</text:p>
      <text:p text:style-name="Normal"><text:s text:c="4"/>case 3:</text:p>
      <text:p text:style-name="Normal"><text:s text:c="8"/>AdminProcessor-&gt;search(&amp;temp,CountFilled);</text:p>
      <text:p text:style-name="Normal"><text:s text:c="8"/>break;</text:p>
      <text:p text:style-name="Normal"><text:s text:c="4"/>case 4:</text:p>
      <text:p text:style-name="Normal"><text:s text:c="8"/>AdminProcessor-&gt;DisplayContainerMembers(CountFilled);</text:p>
      <text:p text:style-name="Normal"><text:s text:c="8"/>break;</text:p>
      <text:p text:style-name="Normal"><text:s text:c="4"/>case 5:</text:p>
      <text:p text:style-name="Normal"><text:s text:c="8"/>AdminProcessor-&gt;CreateNewMember(&amp;temp,CountFilled);</text:p>
      <text:p text:style-name="Normal"><text:s text:c="8"/>break;</text:p>
      <text:p text:style-name="Normal"><text:s text:c="4"/>case 6:</text:p>
      <text:p text:style-name="Normal"><text:s text:c="8"/>AdminProcessor-&gt;DeleteMember(&amp;temp,CountFilled);</text:p>
      <text:p text:style-name="Normal"><text:s text:c="8"/>break;</text:p>
      <text:p text:style-name="Normal"><text:s text:c="4"/>case 7:</text:p>
      <text:p text:style-name="Normal"><text:s text:c="8"/>AdminProcessor-&gt;Amend(&amp;temp,CountFilled);</text:p>
      <text:p text:style-name="Normal"><text:s text:c="8"/>break;</text:p>
      <text:p text:style-name="Normal"><text:s text:c="4"/>case 8:</text:p>
      <text:p text:style-name="Normal"><text:s text:c="8"/>AdminProcessor-&gt;VerifyCount(CountFilled);</text:p>
      <text:p text:style-name="Normal"><text:s text:c="8"/>break;</text:p>
      <text:p text:style-name="Normal"><text:s text:c="4"/>case 9:</text:p>
      <text:p text:style-name="Normal"><text:s text:c="8"/>AdminProcessor-&gt;IfMaxReached(CountFilled);</text:p>
      <text:p text:style-name="Normal"><text:s text:c="8"/>break;</text:p>
      <text:p text:style-name="Normal"><text:s text:c="4"/>case 10:</text:p>
      <text:soft-page-break/>
      <text:p text:style-name="Normal"><text:s text:c="8"/>cout&lt;&lt;"enter an index number\n";</text:p>
      <text:p text:style-name="Normal"><text:s text:c="8"/>cin&gt;&gt;indexnumber; <text:s text:c="24"/>// Not recommended but a little overflow of code here in menu switch</text:p>
      <text:p text:style-name="Normal"><text:s text:c="9"/>cout&lt;&lt;"AnimalID <text:s text:c="7"/>";cout&lt;&lt;"Breed <text:s text:c="6"/>";cout&lt;&lt;"Sex <text:s/>";cout&lt;&lt;"InWeight(kgs) ";cout&lt;&lt;"Cost <text:s text:c="3"/>"; cout&lt;&lt;"BoughtDate <text:s/>";cout&lt;&lt;"SellDate <text:s/>";cout&lt;&lt;"AverageCostProcesses <text:s/>";cout&lt;&lt;"Outweight(kgs) <text:s/>";cout&lt;&lt;"RetailPrice/Kg <text:s/>";cout&lt;&lt;"GrossSalePrice <text:s/>";cout&lt;&lt;"SupplierName\n\n";</text:p>
      <text:p text:style-name="Normal"><text:s text:c="8"/>AdminProcessor-&gt;DisplayMember(indexnumber);</text:p>
      <text:p text:style-name="Normal"><text:s text:c="8"/>break;</text:p>
      <text:p text:style-name="Normal"><text:s text:c="4"/>case 11:</text:p>
      <text:p text:style-name="Normal"><text:s text:c="10"/>AccountingMenu(AdminProcessor,CountFilled);</text:p>
      <text:p text:style-name="Normal"><text:s text:c="10"/>break;</text:p>
      <text:p text:style-name="Normal"/>
      <text:p text:style-name="Normal"><text:s text:c="3"/>case 12:</text:p>
      <text:p text:style-name="Normal"><text:s text:c="7"/>AdminProcessor-&gt;SaveToFile(CountFilled);</text:p>
      <text:p text:style-name="Normal"><text:s text:c="10"/>break;</text:p>
      <text:p text:style-name="Normal"><text:s text:c="4"/>case 13:</text:p>
      <text:p text:style-name="Normal"><text:s text:c="9"/>AdminProcessor-&gt;PrintAsReport(CountFilled);</text:p>
      <text:p text:style-name="Normal"><text:s text:c="10"/>break;</text:p>
      <text:p text:style-name="Normal"><text:s text:c="4"/>case 14:</text:p>
      <text:p text:style-name="Normal"><text:s text:c="8"/>exit=true;</text:p>
      <text:p text:style-name="Normal"><text:s text:c="8"/>break;</text:p>
      <text:p text:style-name="Normal"><text:s text:c="4"/>default:</text:p>
      <text:p text:style-name="Normal"><text:s text:c="8"/>cout&lt;&lt;"please select again\n\n\n";</text:p>
      <text:p text:style-name="Normal"/>
      <text:p text:style-name="Normal"><text:s text:c="8"/>break;</text:p>
      <text:p text:style-name="Normal"><text:s text:c="4"/>}</text:p>
      <text:p text:style-name="Normal"><text:s text:c="4"/>cout&lt;&lt;"\n\n";</text:p>
      <text:p text:style-name="Normal"><text:s text:c="4"/>if(exit){</text:p>
      <text:p text:style-name="Normal"><text:s text:c="8"/>break;</text:p>
      <text:p text:style-name="Normal"><text:s text:c="4"/>}</text:p>
      <text:p text:style-name="Normal">}</text:p>
      <text:p text:style-name="Normal">return 0;</text:p>
      <text:soft-page-break/>
      <text:p text:style-name="Normal">}</text:p>
      <text:p text:style-name="Normal"/>
      <text:p text:style-name="Normal"/>
      <text:p text:style-name="Normal"/>
      <text:p text:style-name="Normal">int AccountingMenu(ProcessClass *Accprocessor,Counter&amp; CountFilled)</text:p>
      <text:p text:style-name="Normal">{</text:p>
      <text:p text:style-name="Normal">for(;;){</text:p>
      <text:p text:style-name="Normal"/>
      <text:p text:style-name="Normal">bool exit=false;</text:p>
      <text:p text:style-name="Normal">int Menu2OptionNumber=0;</text:p>
      <text:p text:style-name="Normal"/>
      <text:p text:style-name="Normal">cout&lt;&lt;"Here is your Accounting Menu, Please select an option\n\n";</text:p>
      <text:p text:style-name="Normal">cout&lt;&lt;" 1. Calculate total costs by supplier name\n\n";</text:p>
      <text:p text:style-name="Normal">cout&lt;&lt;" 2. Calculate total costs by date sold\n\n";</text:p>
      <text:p text:style-name="Normal">cout&lt;&lt;" 3. Calculate total costs by year sold\n\n";</text:p>
      <text:p text:style-name="Normal">cout&lt;&lt;" 4. Calculate total revenues by animals sold\n\n";</text:p>
      <text:p text:style-name="Normal">cout&lt;&lt;" <text:s text:c="3"/>which were bought from a given supplier name\n\n";</text:p>
      <text:p text:style-name="Normal">cout&lt;&lt;" 5. Calculate total revenues by date sold\n\n";</text:p>
      <text:p text:style-name="Normal">cout&lt;&lt;" 6. Calculate total revenues by year sold\n\n";</text:p>
      <text:p text:style-name="Normal">cout&lt;&lt;" 7. Calculate total profits by animals sold\n\n";</text:p>
      <text:p text:style-name="Normal">cout&lt;&lt;" <text:s text:c="3"/>which were bought from a given supplier name\n\n";</text:p>
      <text:p text:style-name="Normal">cout&lt;&lt;" 8. Calculate total profits by date sold\n\n";</text:p>
      <text:p text:style-name="Normal">cout&lt;&lt;" 9. Calculate total profits by year sold\n\n";</text:p>
      <text:p text:style-name="Normal">cout&lt;&lt;" 0. Exit this Menu\n\n";</text:p>
      <text:p text:style-name="Normal">cin&gt;&gt;Menu2OptionNumber;</text:p>
      <text:p text:style-name="Normal"/>
      <text:p text:style-name="Normal">switch(Menu2OptionNumber){</text:p>
      <text:p text:style-name="Normal"/>
      <text:p text:style-name="Normal">case 1:</text:p>
      <text:p text:style-name="Normal"><text:s text:c="4"/>Accprocessor-&gt;TotalCostbySupplierName(CountFilled);</text:p>
      <text:p text:style-name="Normal"><text:s text:c="4"/>break;</text:p>
      <text:p text:style-name="Normal"/>
      <text:p text:style-name="Normal">case 2:</text:p>
      <text:p text:style-name="Normal"><text:s text:c="4"/>Accprocessor-&gt;TotalCostbyDateSold(CountFilled);</text:p>
      <text:p text:style-name="Normal"><text:s text:c="4"/>break;</text:p>
      <text:p text:style-name="Normal">case 3:</text:p>
      <text:p text:style-name="Normal"><text:s text:c="4"/>Accprocessor-&gt;TotalCostsInYear(CountFilled);</text:p>
      <text:p text:style-name="Normal"><text:s text:c="4"/>break;</text:p>
      <text:p text:style-name="Normal">case 4:</text:p>
      <text:p text:style-name="Normal"><text:s text:c="4"/>Accprocessor-&gt;TotalRevenuebySupplierName(CountFilled);</text:p>
      <text:p text:style-name="Normal"><text:s text:c="4"/>break;</text:p>
      <text:p text:style-name="Normal">case 5:</text:p>
      <text:p text:style-name="Normal"><text:s text:c="4"/>Accprocessor-&gt;TotalRevenuebyDateSold(CountFilled);</text:p>
      <text:p text:style-name="Normal"><text:s text:c="4"/>break;</text:p>
      <text:p text:style-name="Normal">case 6:</text:p>
      <text:p text:style-name="Normal"><text:s text:c="4"/>Accprocessor-&gt;TotalRevenueInYear(CountFilled);</text:p>
      <text:p text:style-name="Normal"><text:s text:c="4"/>break;</text:p>
      <text:p text:style-name="Normal">case 7:</text:p>
      <text:p text:style-name="Normal"><text:s text:c="4"/>Accprocessor-&gt;TotalProfitbySupplierName(CountFilled);</text:p>
      <text:p text:style-name="Normal"><text:s text:c="4"/>break;</text:p>
      <text:p text:style-name="Normal">case 8:</text:p>
      <text:p text:style-name="Normal"><text:s text:c="4"/>Accprocessor-&gt;TotalProfitbyDateSold(CountFilled);</text:p>
      <text:p text:style-name="Normal"><text:s text:c="4"/>break;</text:p>
      <text:p text:style-name="Normal">case 9:</text:p>
      <text:p text:style-name="Normal"><text:s text:c="4"/>Accprocessor-&gt;TotalProfitInYear(CountFilled);</text:p>
      <text:p text:style-name="Normal"><text:s text:c="4"/>break;</text:p>
      <text:p text:style-name="Normal">case 0:</text:p>
      <text:p text:style-name="Normal"><text:s text:c="4"/>exit=true;</text:p>
      <text:p text:style-name="Normal"><text:s text:c="4"/>break;</text:p>
      <text:p text:style-name="Normal">default:</text:p>
      <text:p text:style-name="Normal"><text:s text:c="4"/>cout&lt;&lt;"Please select again\n";</text:p>
      <text:p text:style-name="Normal"><text:s text:c="4"/>break;</text:p>
      <text:soft-page-break/>
      <text:p text:style-name="Normal"><text:s text:c="20"/>// Allow user to verify option chosen is intended one.}</text:p>
      <text:p text:style-name="Normal">}</text:p>
      <text:p text:style-name="Normal">if (exit){</text:p>
      <text:p text:style-name="Normal"><text:s text:c="4"/>break;</text:p>
      <text:p text:style-name="Normal">}</text:p>
      <text:p text:style-name="Normal"/>
      <text:p text:style-name="Normal">}</text:p>
      <text:p text:style-name="Normal"/>
      <text:p text:style-name="Normal">return 0;</text:p>
      <text:p text:style-name="Normal">}</text:p>
      <text:p text:style-name="Normal"/>
      <text:p text:style-name="Normal">/*</text:p>
      <text:p text:style-name="Normal">int AccPasswordMenu(ProcessClass *Accprocessor,Counter&amp; CountFilled)</text:p>
      <text:p text:style-name="Normal">{</text:p>
      <text:p text:style-name="Normal">for(;;){</text:p>
      <text:p text:style-name="Normal"/>
      <text:p text:style-name="Normal">bool exit=false;</text:p>
      <text:p text:style-name="Normal">int Menu2OptionNumber=0;</text:p>
      <text:p text:style-name="Normal"/>
      <text:p text:style-name="Normal">cout&lt;&lt;"Here is your Accounting Menu, Please select an option\n\n";</text:p>
      <text:p text:style-name="Normal">cout&lt;&lt;" 1. Load all data from file\n\n";</text:p>
      <text:p text:style-name="Normal">cout&lt;&lt;" 2. Calculate total costs by supplier name\n\n";</text:p>
      <text:p text:style-name="Normal">cout&lt;&lt;" 3. Calculate total costs by date sold\n\n";</text:p>
      <text:p text:style-name="Normal">cout&lt;&lt;" 4. Calculate total costs by year sold\n\n";</text:p>
      <text:p text:style-name="Normal">cout&lt;&lt;" 5. Calculate total revenues by animals sold\n\n";</text:p>
      <text:p text:style-name="Normal">cout&lt;&lt;" <text:s text:c="3"/>which were bought from a given supplier name\n\n";</text:p>
      <text:p text:style-name="Normal">cout&lt;&lt;" 6. Calculate total revenues by date sold\n\n";</text:p>
      <text:p text:style-name="Normal">cout&lt;&lt;" 7. Calculate total revenues by year sold\n\n";</text:p>
      <text:p text:style-name="Normal">cout&lt;&lt;" 8. Calculate total profits by animals sold\n\n";</text:p>
      <text:p text:style-name="Normal">cout&lt;&lt;" <text:s text:c="3"/>which were bought from a given supplier name\n\n";</text:p>
      <text:p text:style-name="Normal">cout&lt;&lt;" 9. Calculate total profits by date sold\n\n";</text:p>
      <text:soft-page-break/>
      <text:p text:style-name="Normal">cout&lt;&lt;" 10. Calculate total profits by year sold\n\n";</text:p>
      <text:p text:style-name="Normal">cout&lt;&lt;" 0. Exit this Menu\n\n";</text:p>
      <text:p text:style-name="Normal">cin&gt;&gt;Menu2OptionNumber;</text:p>
      <text:p text:style-name="Normal"/>
      <text:p text:style-name="Normal">switch(Menu2OptionNumber){</text:p>
      <text:p text:style-name="Normal">case 1:</text:p>
      <text:p text:style-name="Normal"><text:s text:c="4"/>Accprocessor-&gt;LoadFromFile(CountFilled);</text:p>
      <text:p text:style-name="Normal"><text:s text:c="5"/>break;</text:p>
      <text:p text:style-name="Normal">case 2:</text:p>
      <text:p text:style-name="Normal"><text:s text:c="4"/>Accprocessor-&gt;TotalCostbySupplierName(CountFilled);</text:p>
      <text:p text:style-name="Normal"><text:s text:c="4"/>break;</text:p>
      <text:p text:style-name="Normal"/>
      <text:p text:style-name="Normal">case 3:</text:p>
      <text:p text:style-name="Normal"><text:s text:c="4"/>Accprocessor-&gt;TotalCostbyDateSold(CountFilled);</text:p>
      <text:p text:style-name="Normal"><text:s text:c="4"/>break;</text:p>
      <text:p text:style-name="Normal">case 4:</text:p>
      <text:p text:style-name="Normal"><text:s text:c="4"/>Accprocessor-&gt;TotalCostsInYear(CountFilled);</text:p>
      <text:p text:style-name="Normal"><text:s text:c="4"/>break;</text:p>
      <text:p text:style-name="Normal">case 5:</text:p>
      <text:p text:style-name="Normal"><text:s text:c="4"/>Accprocessor-&gt;TotalRevenuebySupplierName(CountFilled);</text:p>
      <text:p text:style-name="Normal"><text:s text:c="4"/>break;</text:p>
      <text:p text:style-name="Normal">case 6:</text:p>
      <text:p text:style-name="Normal"><text:s text:c="4"/>Accprocessor-&gt;TotalRevenuebyDateSold(CountFilled);</text:p>
      <text:p text:style-name="Normal"><text:s text:c="4"/>break;</text:p>
      <text:p text:style-name="Normal">case 7:</text:p>
      <text:p text:style-name="Normal"><text:s text:c="4"/>Accprocessor-&gt;TotalRevenueInYear(CountFilled);</text:p>
      <text:p text:style-name="Normal"><text:s text:c="4"/>break;</text:p>
      <text:p text:style-name="Normal">case 8:</text:p>
      <text:p text:style-name="Normal"><text:s text:c="4"/>Accprocessor-&gt;TotalProfitbySupplierName(CountFilled);</text:p>
      <text:p text:style-name="Normal"><text:s text:c="4"/>break;</text:p>
      <text:p text:style-name="Normal">case 9:</text:p>
      <text:soft-page-break/>
      <text:p text:style-name="Normal"><text:s text:c="4"/>Accprocessor-&gt;TotalProfitbyDateSold(CountFilled);</text:p>
      <text:p text:style-name="Normal"><text:s text:c="4"/>break;</text:p>
      <text:p text:style-name="Normal">case 10:</text:p>
      <text:p text:style-name="Normal"><text:s text:c="4"/>Accprocessor-&gt;TotalProfitInYear(CountFilled);</text:p>
      <text:p text:style-name="Normal"><text:s text:c="4"/>break;</text:p>
      <text:p text:style-name="Normal">case 0:</text:p>
      <text:p text:style-name="Normal"><text:s text:c="4"/>exit=true;</text:p>
      <text:p text:style-name="Normal"><text:s text:c="4"/>break;</text:p>
      <text:p text:style-name="Normal">default:</text:p>
      <text:p text:style-name="Normal"><text:s text:c="4"/>cout&lt;&lt;"Please select again\n";</text:p>
      <text:p text:style-name="Normal"><text:s text:c="4"/>break;</text:p>
      <text:p text:style-name="Normal"><text:s text:c="20"/>// Allow user to verify option chosen is intended one.}</text:p>
      <text:p text:style-name="Normal">}</text:p>
      <text:p text:style-name="Normal">if (exit){</text:p>
      <text:p text:style-name="Normal"><text:s text:c="4"/>break;</text:p>
      <text:p text:style-name="Normal">}</text:p>
      <text:p text:style-name="Normal"/>
      <text:p text:style-name="Normal">}</text:p>
      <text:p text:style-name="Normal">return 0;</text:p>
      <text:p text:style-name="Normal">}</text:p>
      <text:p text:style-name="Normal"/>
      <text:p text:style-name="Normal"/>
      <text:p text:style-name="Normal"/>
      <text:p text:style-name="Normal">int AdminPasswordMenu(ProcessClass *AdminProcessor,Counter&amp; CountFilled)</text:p>
      <text:p text:style-name="Normal">{</text:p>
      <text:p text:style-name="Normal">for(;;){</text:p>
      <text:p text:style-name="Normal">int indexnumber=0;</text:p>
      <text:p text:style-name="Normal">bool exit=false;</text:p>
      <text:p text:style-name="Normal">int MenuOptionNumber=0;</text:p>
      <text:p text:style-name="Normal">FarmAnimal temp; <text:s text:c="8"/>// Needed to pass between functions by reference.</text:p>
      <text:p text:style-name="Normal"/>
      <text:soft-page-break/>
      <text:p text:style-name="Normal"><text:s text:c="4"/>temp.setAnimalid(); <text:s text:c="5"/>// User defined objects should also be initialized promptly.</text:p>
      <text:p text:style-name="Normal"><text:s text:c="4"/>temp.setCost();</text:p>
      <text:p text:style-name="Normal"><text:s text:c="4"/>temp.setGrossSaleprice();</text:p>
      <text:p text:style-name="Normal"><text:s text:c="4"/>temp.setSupplierName();</text:p>
      <text:p text:style-name="Normal"><text:s text:c="4"/>temp.setBoughtDate();</text:p>
      <text:p text:style-name="Normal"><text:s text:c="4"/>temp.setSellDate();</text:p>
      <text:p text:style-name="Normal"><text:s text:c="4"/>temp.setAvCostProcess();</text:p>
      <text:p text:style-name="Normal"><text:s text:c="4"/>temp.setBreed();</text:p>
      <text:p text:style-name="Normal"><text:s text:c="4"/>temp.setSex();</text:p>
      <text:p text:style-name="Normal"><text:s text:c="4"/>temp.setInWeight();</text:p>
      <text:p text:style-name="Normal"><text:s text:c="4"/>temp.setOutWeight();</text:p>
      <text:p text:style-name="Normal"><text:s text:c="4"/>temp.setRetailPricePerkg();</text:p>
      <text:p text:style-name="Normal"/>
      <text:p text:style-name="Normal"/>
      <text:p text:style-name="Normal"/>
      <text:p text:style-name="Normal"><text:s text:c="4"/>cout&lt;&lt;"This is your main menu, please select an <text:s/>option number\n\n";</text:p>
      <text:p text:style-name="Normal"/>
      <text:p text:style-name="Normal"><text:s text:c="4"/>cout&lt;&lt;" 1. <text:s text:c="2"/>fill container\n\n";</text:p>
      <text:p text:style-name="Normal"><text:s text:c="4"/>cout&lt;&lt;" 2. <text:s text:c="2"/>Load From File\n\n";</text:p>
      <text:p text:style-name="Normal"><text:s text:c="4"/>cout&lt;&lt;" 3. <text:s text:c="2"/>search for container member and display if found\n\n";</text:p>
      <text:p text:style-name="Normal"><text:s text:c="4"/>cout&lt;&lt;" 4. <text:s text:c="2"/>display all contents <text:s/>of container\n\n";</text:p>
      <text:p text:style-name="Normal"><text:s text:c="4"/>cout&lt;&lt;" 5. <text:s text:c="2"/>create and Insert new container member\n\n";</text:p>
      <text:p text:style-name="Normal"><text:s text:c="4"/>cout&lt;&lt;" 6. <text:s text:c="2"/>delete a member from the container\n\n";</text:p>
      <text:p text:style-name="Normal"><text:s text:c="4"/>cout&lt;&lt;" 7. <text:s text:c="2"/>Amend a member of the container\n\n";</text:p>
      <text:p text:style-name="Normal"><text:s text:c="4"/>cout&lt;&lt;" 8. <text:s text:c="2"/>Verify the count of the number of members is correct\n\n";</text:p>
      <text:p text:style-name="Normal"><text:s text:c="4"/>cout&lt;&lt;" 9. <text:s text:c="2"/>Check if nearing the end of container capacity or if container is full\n\n";</text:p>
      <text:p text:style-name="Normal"><text:s text:c="4"/>cout&lt;&lt;" 10. <text:s/>Display a member by entering the member index number\n\n";</text:p>
      <text:p text:style-name="Normal"><text:s text:c="4"/>cout&lt;&lt;" 11. <text:s/>Save To File\n\n";</text:p>
      <text:p text:style-name="Normal"><text:s text:c="4"/>cout&lt;&lt;" 12. <text:s/>Print To File\n\n";</text:p>
      <text:p text:style-name="Normal"><text:s text:c="4"/>cout&lt;&lt;" 13. <text:s/>quit the program and exit\n\n";</text:p>
      <text:p text:style-name="Normal"/>
      <text:p text:style-name="Normal"/>
      <text:p text:style-name="Normal"><text:s text:c="4"/>cin&gt;&gt;MenuOptionNumber;</text:p>
      <text:p text:style-name="Normal"/>
      <text:p text:style-name="Normal"><text:s text:c="2"/>switch(MenuOptionNumber)</text:p>
      <text:p text:style-name="Normal"/>
      <text:p text:style-name="Normal"><text:s text:c="4"/>{</text:p>
      <text:p text:style-name="Normal"/>
      <text:p text:style-name="Normal"><text:s text:c="4"/>case 1:</text:p>
      <text:p text:style-name="Normal"><text:s text:c="8"/>AdminProcessor-&gt;Fillcontainer(CountFilled);</text:p>
      <text:p text:style-name="Normal"><text:s text:c="8"/>break;</text:p>
      <text:p text:style-name="Normal"><text:s text:c="4"/>case 2:</text:p>
      <text:p text:style-name="Normal"><text:s text:c="8"/>AdminProcessor-&gt;LoadFromFile(CountFilled);</text:p>
      <text:p text:style-name="Normal"><text:s text:c="8"/>break;</text:p>
      <text:p text:style-name="Normal"><text:s text:c="4"/>case 3:</text:p>
      <text:p text:style-name="Normal"><text:s text:c="8"/>AdminProcessor-&gt;search(&amp;temp,CountFilled);</text:p>
      <text:p text:style-name="Normal"><text:s text:c="8"/>break;</text:p>
      <text:p text:style-name="Normal"><text:s text:c="4"/>case 4:</text:p>
      <text:p text:style-name="Normal"><text:s text:c="8"/>AdminProcessor-&gt;DisplayContainerMembers(CountFilled);</text:p>
      <text:p text:style-name="Normal"><text:s text:c="8"/>break;</text:p>
      <text:p text:style-name="Normal"><text:s text:c="4"/>case 5:</text:p>
      <text:p text:style-name="Normal"><text:s text:c="8"/>AdminProcessor-&gt;CreateNewMember(&amp;temp,CountFilled);</text:p>
      <text:p text:style-name="Normal"><text:s text:c="8"/>break;</text:p>
      <text:p text:style-name="Normal"><text:s text:c="4"/>case 6:</text:p>
      <text:p text:style-name="Normal"><text:s text:c="8"/>AdminProcessor-&gt;DeleteMember(&amp;temp,CountFilled);</text:p>
      <text:p text:style-name="Normal"><text:s text:c="8"/>break;</text:p>
      <text:p text:style-name="Normal"><text:s text:c="4"/>case 7:</text:p>
      <text:p text:style-name="Normal"><text:s text:c="8"/>AdminProcessor-&gt;Amend(&amp;temp,CountFilled);</text:p>
      <text:p text:style-name="Normal"><text:s text:c="8"/>break;</text:p>
      <text:p text:style-name="Normal"><text:s text:c="4"/>case 8:</text:p>
      <text:p text:style-name="Normal"><text:s text:c="8"/>AdminProcessor-&gt;VerifyCount(CountFilled);</text:p>
      <text:p text:style-name="Normal"><text:s text:c="8"/>break;</text:p>
      <text:soft-page-break/>
      <text:p text:style-name="Normal"><text:s text:c="4"/>case 9:</text:p>
      <text:p text:style-name="Normal"><text:s text:c="8"/>AdminProcessor-&gt;IfMaxReached(CountFilled);</text:p>
      <text:p text:style-name="Normal"><text:s text:c="8"/>break;</text:p>
      <text:p text:style-name="Normal"><text:s text:c="4"/>case 10:</text:p>
      <text:p text:style-name="Normal"><text:s text:c="8"/>cout&lt;&lt;"enter an index number\n";</text:p>
      <text:p text:style-name="Normal"><text:s text:c="8"/>cin&gt;&gt;indexnumber; <text:s text:c="24"/>// Not recommended but a little overflow of code here in menu switch</text:p>
      <text:p text:style-name="Normal"><text:s text:c="9"/>cout&lt;&lt;"AnimalID <text:s text:c="7"/>";cout&lt;&lt;"Breed <text:s text:c="6"/>";cout&lt;&lt;"Sex <text:s/>";cout&lt;&lt;"InWeight(kgs) ";cout&lt;&lt;"Cost <text:s text:c="3"/>"; cout&lt;&lt;"BoughtDate <text:s/>";cout&lt;&lt;"SellDate <text:s/>";cout&lt;&lt;"AverageCostProcesses <text:s/>";cout&lt;&lt;"Outweight(kgs) <text:s/>";cout&lt;&lt;"RetailPrice/Kg <text:s/>";cout&lt;&lt;"GrossSalePrice <text:s/>";cout&lt;&lt;"SupplierName\n\n";</text:p>
      <text:p text:style-name="Normal"><text:s text:c="8"/>AdminProcessor-&gt;DisplayMember(indexnumber);</text:p>
      <text:p text:style-name="Normal"><text:s text:c="8"/>break;</text:p>
      <text:p text:style-name="Normal"/>
      <text:p text:style-name="Normal"/>
      <text:p text:style-name="Normal"><text:s text:c="3"/>case 11:</text:p>
      <text:p text:style-name="Normal"><text:s text:c="7"/>AdminProcessor-&gt;SaveToFile(CountFilled);</text:p>
      <text:p text:style-name="Normal"><text:s text:c="10"/>break;</text:p>
      <text:p text:style-name="Normal"><text:s text:c="4"/>case 12:</text:p>
      <text:p text:style-name="Normal"><text:s text:c="9"/>AdminProcessor-&gt;PrintAsReport(CountFilled);</text:p>
      <text:p text:style-name="Normal"><text:s text:c="10"/>break;</text:p>
      <text:p text:style-name="Normal"><text:s text:c="4"/>case 13:</text:p>
      <text:p text:style-name="Normal"><text:s text:c="8"/>exit=true;</text:p>
      <text:p text:style-name="Normal"><text:s text:c="4"/>break;</text:p>
      <text:p text:style-name="Normal"><text:s text:c="4"/>default:</text:p>
      <text:p text:style-name="Normal"><text:s text:c="8"/>cout&lt;&lt;"please select again\n\n\n";</text:p>
      <text:p text:style-name="Normal"/>
      <text:p text:style-name="Normal"><text:s text:c="8"/>break;</text:p>
      <text:p text:style-name="Normal"><text:s text:c="4"/>}</text:p>
      <text:p text:style-name="Normal"><text:s text:c="4"/>cout&lt;&lt;"\n\n";</text:p>
      <text:p text:style-name="Normal"><text:s text:c="4"/>if(exit){</text:p>
      <text:p text:style-name="Normal"><text:s text:c="8"/>break;</text:p>
      <text:p text:style-name="Normal"><text:s text:c="4"/>}</text:p>
      <text:soft-page-break/>
      <text:p text:style-name="Normal">}</text:p>
      <text:p text:style-name="Normal">return 0;</text:p>
      <text:p text:style-name="Normal">}</text:p>
      <text:p text:style-name="Normal">*/</text:p>
      <text:p text:style-name="Normal"/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IE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il mcdonnell</meta:initial-creator>
    <dc:creator>wil mcdonnell</dc:creator>
    <meta:creation-date>2021-06-02T11:25:00Z</meta:creation-date>
    <dc:date>2021-06-02T11:26:00Z</dc:date>
    <meta:template xlink:href="Normal" xlink:type="simple"/>
    <meta:editing-cycles>1</meta:editing-cycles>
    <meta:editing-duration>PT60S</meta:editing-duration>
    <meta:document-statistic meta:page-count="98" meta:paragraph-count="159" meta:word-count="11938" meta:character-count="79826" meta:row-count="567" meta:non-whitespace-character-count="68047"/>
  </office:meta>
</office:document-meta>
</file>